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T2" style:family="text">
      <style:text-properties officeooo:rsid="0006340c"/>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614</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5<text:span text:style-name="T2">7</text:span>- Lloji i diplomës "Shkenca Inxhinierik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5<text:span text:style-name="T2">7</text:span>- Specialist - Specialist Sekretariati Teknik, Drejtoria e Kontrollit te Zhvillimit te Territorit, Drejtoria e Pergjithshme e Planifikimit dhe Zhvillimit te Territorit, Bashkia Tiranë - Kategoria: III-b<text:line-break/></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10/9/2021</text:p>
        <text:p text:style-name="Horizontal_20_Line"/>
        <text:p text:style-name="Text_20_body">Afati për dorëzimin e dokumentave për:</text:p>
        <text:p text:style-name="Text_20_body">PRANIM NË SHËRBIMIN CIVIL</text:p>
        <text:p text:style-name="Text_20_body">15/9/2021</text:p>
        <text:p text:style-name="P1">Përshkrimi përgjithësues i punës për pozicionin/et si më sipër është:</text:p>
        <text:p text:style-name="P1"><text:soft-page-break/>• Vlerëson dokumentacionin që shoqëron aplikimet e kryera elektronikisht nëpërmjet portalit e-Albania për leje për kryerje punimesh si leje zhvillimi, leje ndërtimi etj., për fazën e shqyrtimit për formë të dokumentacionit të aplikimit, si dhe përgatit autorizimin për pagesën e tarifës së aplikimit për shqyrtim leje në zbatim të legjislacionit përkatës në fuqi.<text:line-break/>• Vlerëson dokumentacionin që shoqëron aplikimet e kryera elektronikisht nëpërmjet portalit e-Albania për fazën e shqyrtimit në përmbajtje të dokumentacionit dhe kërkesat e ardhura nga Agjencia e Zhvillimit të Territorit për vendimet e miratuara në Këshillin Kombëtar të Territorit, si dhe përgatit autorizimet për pagesën e taksës së ndikimit në infrastrukturë në zbatim të legjislacionit në fuqi.<text:line-break/>• Ndjek procedurën e zbardhjes së opinioneve të Këshillit Teknik dhe reflektimin e propozimeve të tij në përgatitjen e vendimeve të Kryetarit për miratimin e lejeve për kryerje punimesh si leje zhvillimi, leje ndërtimi etj., në konfirmimin e planvendosjes dhe projektit të arkitekturës, që shoqëron aplikimin, si dhe përgatit formularin e lejes së ndërtimit, si pjesë e vendimmarrjes, në zbatim të legjislacionit për planifikimin dhe zhvillimin e territorit, sipas procedurave dhe afateve të përcaktuara ligjore.<text:line-break/>• Shqyrton kërkesat për zgjatje afati, ndryshim të subjektit ndërtues, ndryshim destinacioni, ndryshim të kushteve të lejeve të ndërtimit, si dhe përgatit dokumentacionin për vendimmarrjen përkatëse në zbatim të legjislacionit për planifikimin dhe zhvillimin e territorit, sipas procedurave dhe afateve të përcaktuara ligjore.<text:line-break/>• Ndjek procedurën e zbardhjes së opinioneve të Këshillit Teknik dhe përgatit vendimet e Kryetarit të Bashkisë për miratimin e planeve të detajuara vendore në zbatim të legjislacionit për planifikimin dhe zhvillimin e territorit, sipas procedurave dhe afateve të përcaktuara në Manualin e Procedurave dhe Organizimit të Këshillit Teknik të Bashkisë së Tiranë.<text:line-break/>• Ndjek korrespondencën e dhënë për trajtim (kërkesat/ankesat e qytetarëve, shkresat e institucioneve) në përputhje me afatet dhe përcaktimet e akteve ligjore dhe nënligjore për planifikimin dhe zhvillimin e territorit, ligjin nr.44/2015, datë 30.4.2015 “Kodi i Procedurës Administrative i Republikës së Shqipërisë”, ligjin nr.119/2014, datë 18.9.2014 “Për të drejtën e informimit”, si dhe rregulloret e brendshme të institucionit.<text:line-break/>• Siguron një komunikim të drejtë dhe profesional me personat/subjektet e interesuara (projektues, zhvillues, qytetarë, institucione shtetërore, drejtori dhe ndërmarrje në varësi të Bashkisë) nëpërmjet informimit zyrtar për problemet që shqyrtohen nga Sektori i Sekretariatit Teknik.<text:line-break/>• Përgatitja e të dhënave statistikore periodike dhe vjetore të të ardhurave nga tarifat e aplikimeve për shqyrtimin e lejeve dhe taksat e ndikimit në infrastrukturë në funksion të përpunimit dhe publikimit të statistikave për Bashkinë e Tiranës.<text:line-break/>• Kontrolli fizik i dokumentacionit teknik dhe ligjor që përmban dosja për leje zhvillimi/ndërtimi si dhe dokumentacionit pas vendimmarrjes, inventarizimi dhe depozitimi i tyre pranë Arkivës Teknike të Drejtorisë së Përgjithshme të Planifikimit dhe Zhvillimit të Territorit.<text:line-break/>• Ruajtja dhe administrimi me korrektësi i dokumentacionit tekniko-ligjor, vënia në dispozicion të institucioneve, qytetarëve apo palëve të interesuara, në përputhje me ligjin nr.9154, datë 06.11.2003 “Për Arkivat”.</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text:soft-page-break/>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e zoteroje Diplome te nivelit minimal Master Profesional ne Shkenca Inxhinier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10/9/2021</text:p>
        <text:p text:style-name="P1">1.3</text:p>
        <text:p text:style-name="P1">REZULTATET PËR FAZËN E VERIFIKIMIT PARAPRAK</text:p>
        <text:p text:style-name="P1">Në datën 12/9/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text:soft-page-break/>FUSHAT E NJOHURIVE, AFTËSITË DHE CILËSITË MBI TË CILAT DO TË ZHVILLOHET INTERVISTA</text:p>
        <text:p text:style-name="P1">Kandidatët do të testohen në lidhje me:</text:p>
        <text:p text:style-name="P1">a Ligji 139/2015 "Per veteqeverisjen vendore"<text:line-break/>b Ligjin Nr. 152/2013 “Për nëpunësin civil” të ndryshuar si dhe aktet nenligjore ne zbatim te tij.<text:line-break/>c Ligji Nr. 107/2014 “Për Planifikimin dhe Zhvillimin e Territorit“<text:line-break/>d Ligji Nr. 8402, datë 10.9.1998 “Për Kontrollin dhe Disiplinimin e Punimeve të Ndërtimit“ i ndryshuar<text:line-break/>e Ligji Nr. 9780, datë 16.07.2007 “Për inspektimin e ndërtimit”,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15/9/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text:soft-page-break/>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e zoteroje Diplome te nivelit minimal Master Profesional ne Shkenca Inxhinierik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ext:soft-page-break/>të aplikantit dhe duke ndjekur në vijmësi udhëzimet online<text:line-break/>https://lgu.hrm.gov.al/</text:p>
        <text:p text:style-name="P1">Aplikimi dhe dorëzimi i dokumentave online për procedurën e pranimit në kategorinë ekzekutive duhet të bëhet brenda datës: 15/9/2021</text:p>
        <text:p text:style-name="P1">2.3</text:p>
        <text:p text:style-name="P1">REZULTATET PËR FAZËN E VERIFIKIMIT PARAPRAK</text:p>
        <text:p text:style-name="P1">Në datën 25/9/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a Ligji 139/2015 "Per veteqeverisjen vendore"<text:line-break/>b Ligjin Nr. 152/2013 “Për nëpunësin civil” të ndryshuar si dhe aktet nenligjore ne zbatim te tij.<text:line-break/>c Ligji Nr. 107/2014 “Për Planifikimin dhe Zhvillimin e Territorit“<text:line-break/>d Ligji Nr. 8402, datë 10.9.1998 “Për Kontrollin dhe Disiplinimin e Punimeve të Ndërtimit“ i ndryshuar<text:line-break/>e Ligji Nr. 9780, datë 16.07.2007 “Për inspektimin e ndërtimit”, i ndryshuar</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text:soft-page-break/>procedurë do të njoftohen individualisht në mënyrë elektronike, për rezultatet (nëpërmjet adresës së email).</text:p>
        <text:p text:style-name="P1"/>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8-31T13:38:03.775000000</meta:creation-date>
    <dc:date>2021-08-31T13:40:45.690000000</dc:date>
    <meta:editing-duration>PT2M41S</meta:editing-duration>
    <meta:editing-cycles>2</meta:editing-cycles>
    <meta:generator>LibreOffice/6.0.2.1$Windows_X86_64 LibreOffice_project/f7f06a8f319e4b62f9bc5095aa112a65d2f3ac89</meta:generator>
    <meta:document-statistic meta:table-count="0" meta:image-count="1" meta:object-count="0" meta:page-count="7" meta:paragraph-count="79" meta:word-count="2273" meta:character-count="15006" meta:non-whitespace-character-count="12800"/>
  </office:meta>
</office:document-meta>
</file>