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P2" style:family="paragraph">
      <style:paragraph-properties fo:text-align="start"/>
    </style:style>
    <style:style style:name="T1" style:family="text">
      <style:text-properties fo:font-weight="bold"/>
    </style:style>
    <style:style style:name="T2" style:family="text">
      <style:text-properties officeooo:rsid="0008d223"/>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style:style style:name="gr1" style:family="graphic">
      <style:graphic-properties style:vertical-pos="top" style:vertical-rel="base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apply-filter="true" form:method="post" form:control-implementation="ooo:com.sun.star.form.component.Form" office:target-frame="" xlink:href="http://lgu.dap.gov.al/api/publicationApply" xlink:type="simple">
          <form:properties>
            <form:property form:property-name="PropertyChangeNotificationEnabled" office:value-type="boolean" office:boolean-value="true"/>
          </form:properties>
          <form:radio form:name="procedureId" form:control-implementation="ooo:com.sun.star.form.component.RadioButton" xml:id="control1" form:id="control1" form:value="1"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radio form:name="procedureId" form:control-implementation="ooo:com.sun.star.form.component.RadioButton" xml:id="control2" form:id="control2" form:value="2"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3" text:outline-level="3">Bashkia Tiranë</text:h>
      <text:p text:style-name="Horizontal_20_Line"/>
      <text:section text:style-name="Sect1" text:name="card-body card-padding">
        <text:h text:style-name="Heading_20_1" text:outline-level="1">#00000613</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svg:title>Logo</svg:title></draw:frame></text:p>
        <text:p text:style-name="Text_20_body">SHPALLJE PËR LËVIZJE PARALELE<text:line-break/>PRANIM NË SHËRBIMIN CIVIL<text:line-break/>NË KATEGORINË EKZEKUTIVE</text:p>
        <text:p text:style-name="Text_20_body">656-Lloji i diplomës "Shkenca Ekonomike ". Niveli minimal i diplomës "Master profesional"</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56-Specialist - Drejtoria e P<text:span text:style-name="T2">ë</text:span>rgjithshme e Menaxhimit Financiar, Drejtoria e Buxhetit, Sektori i Planifikimit t<text:span text:style-name="T2">ë</text:span> <text:span text:style-name="T2">B</text:span>uxhetit, Bashkia Tirane - Kategoria: III-b</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19/8/2021</text:p>
        <text:p text:style-name="Horizontal_20_Line"/>
        <text:p text:style-name="Text_20_body">Afati për dorëzimin e dokumentave për:</text:p>
        <text:p text:style-name="Text_20_body">PRANIM NË SHËRBIMIN CIVIL</text:p>
        <text:p text:style-name="Text_20_body">24/8/2021</text:p>
        <text:p text:style-name="P1">Përshkrimi përgjithësues i punës për pozicionin/et si më sipër është:</text:p>
        <text:p text:style-name="Text_20_body">1. Çdo muaj dhe progresive përpunon të dhënat e njësive shpenzuese të Bashkisë së Tiranës dhe përgatit evidencat e realizimit të investimeve, për t’i raportuar më pas në strukturat e Bashkisë së <text:soft-page-break/>Tiranës në përshtatje me ligjin.<text:line-break/>2. Reflekton periodikisht në evidencën e investimeve të dhënat mbi prokurimet e investimeve të Aparatit të Bashkisë dhe Institucioneve të varësisë.<text:line-break/>3. Mirëmban dhe përpunon databasën e realizimit të investimeve të Aparatit të Bashkisë së Tiranës i cili bëhet në bazë mujore dhe progresive duke garantuar delivrimin e informacionit në bazë burimesh financimi, programesh, njësish shpenzuese etj.<text:line-break/>4. Pergatit dhe mban pergjegjesi per shkresat te cila mbajne informacion te detajuar te investimeve te cilat duhet te financohen duke e delivruar kete informacion te sigluar te specialisti qe eshte pergjegjes per pergatitjen e shkreses per rritjen e autorizuar.<text:line-break/>5. Bashkepunon me Drejtorine e Planifikimit te Puneve Publike per te dhene nje feedback sa me te sakte ne procesin e planifikimit te buxhetit ne lidhje me informacionin qe do te mbartet per investimet e Bashkise Tirane.<text:line-break/>6. Te gjitha shkresat qe lidhen me ceshtjet e mesiperme, trajtohen nga specialisti.<text:line-break/>7. Ben regjistrimin e Sistemin Informatik Financiar te Qeverise te urdhrave te para angazhimit dhe te angazhimit (urdhrat e prokurimit dhe kontratat) ne kohen kur informacioni i delivrohet nga Drejtoria e Prokurimeve.<text:line-break/>8. Azhornohet me legjislacionin ne fuqi dhe jep kontributin e vet ne hartimin e urdheresave per ceshtje te cilat lidhen direkt me pergjigjesite e tij.<text:line-break/>9. Keto pergjegjesi jane objekt ndryshimi i vazhdueshem ne baze te nevojave te entitetit.</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ë zotërojnë diplomë të nivelit “Master Profesional” në Shkenca Ekonomik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text:soft-pag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19/8/2021</text:p>
        <text:p text:style-name="P1">1.3</text:p>
        <text:p text:style-name="P1">REZULTATET PËR FAZËN E VERIFIKIMIT PARAPRAK</text:p>
        <text:p text:style-name="P1">Në datën 21/8/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a- Njohuritë mbi ligjin per "'Vetëqeverisjen Vendore"<text:line-break/>b- Ligji Nr.152/2013, “Për Nëpunësin Civil” i ndryshuar<text:line-break/>c- Ligjin Nr.10296,datë 8.7.2010 ”Për menaxhimin financiar dhe kontrollin” i ndyshuar<text:line-break/>d- Ligj Nr.9228, datë 29.4.2004 “Për kontabilitetin dhe pasqyrat financiare” i ndryshuar</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text:soft-page-break/>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24/8/2021</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Të zotërojnë diplomë të nivelit “Master Profesional” në Shkenca Ekonomike.</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text:soft-pag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24/8/2021</text:p>
        <text:p text:style-name="P1">2.3</text:p>
        <text:p text:style-name="P1">REZULTATET PËR FAZËN E VERIFIKIMIT PARAPRAK</text:p>
        <text:p text:style-name="P1">Në datën 3/9/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Kandidatët gjatë intervistës së strukturuar me gojë do të vlerësohen në lidhje me:</text:p>
        <text:p text:style-name="P1"><text:soft-page-break/>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Të gjithë kandidatët që aplikojnë për procedurën e pranimit ne Shërbim Civil në kategorinë ekzekutive, do të marrin informacion në faqen elektronike të Portalit të Vëndeve Vakante të Pushtetit Vendor, për fazat e mëtejshme të kësaj procedure duke filluar nga data 3/9/2021.</text:p>
        <text:p text:style-name="P1"/>
        <text:p text:style-name="P1"><draw:control text:anchor-type="as-char" draw:z-index="1" draw:style-name="gr1" draw:text-style-name="P2" svg:width="0.1358in" svg:height="0.1358in" draw:control="control1"/> Lëvizje paralele</text:p>
        <text:p text:style-name="P1"><draw:control text:anchor-type="as-char" draw:z-index="2" draw:style-name="gr1" draw:text-style-name="P2" svg:width="0.1358in" svg:height="0.1358in" draw:control="control2"/> Pranim në shërbimin civil</text:p>
        <text:p text:style-name="P1"/>
        <text:p text:style-name="P1"><text:a xlink:type="simple" xlink:href="http://lgu.dap.gov.al/aplikant" text:style-name="Internet_20_link" text:visited-style-name="Visited_20_Internet_20_Link"><text:span text:style-name="T1">Ju duhet të hyni / rregjistroheni më parë në sistem për të aplikuar për këtë pozicion pune</text:span></text:a></text:p>
      </text:section>
      <text:p text:style-name="Text_20_body">Falenderim për bashkëpunimin me <text:a xlink:type="simple" xlink:href="http://www.dap.gov.al/" office:target-frame-name="_blank" xlink:show="new" text:style-name="Internet_20_link" text:visited-style-name="Visited_20_Internet_20_Link">Administrata Lokale</text:a>   Version 1.0 </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 style:font-family-complex="Ari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016in 0.0008in" fo:padding="0in" fo:border-left="none" fo:border-right="none" fo:border-top="none" fo:border-bottom="0.14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style:font-family-complex="Ari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1-08-09T11:55:39.511000000</meta:creation-date>
    <meta:print-date>2021-08-09T11:56:03.860000000</meta:print-date>
    <dc:date>2021-08-09T11:57:28.032000000</dc:date>
    <meta:editing-duration>PT1M49S</meta:editing-duration>
    <meta:editing-cycles>1</meta:editing-cycles>
    <meta:document-statistic meta:table-count="0" meta:image-count="1" meta:object-count="0" meta:page-count="6" meta:paragraph-count="83" meta:word-count="2030" meta:character-count="13141" meta:non-whitespace-character-count="11178"/>
    <meta:generator>LibreOffice/6.4.6.2$Windows_X86_64 LibreOffice_project/0ce51a4fd21bff07a5c061082cc82c5ed232f115</meta:generator>
  </office:meta>
</office:document-meta>
</file>