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P2" style:family="paragraph">
      <style:paragraph-properties fo:text-align="start"/>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style:vertical-pos="top" style:vertical-rel="base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radio form:name="procedureId" form:control-implementation="ooo:com.sun.star.form.component.RadioButton" xml:id="control1" form:id="control1" form:value="1"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radio form:name="procedureId" form:control-implementation="ooo:com.sun.star.form.component.RadioButton" xml:id="control2" form:id="control2" form:value="2"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3" text:outline-level="3">Bashkia Tiranë</text:h>
      <text:p text:style-name="Horizontal_20_Line"/>
      <text:section text:style-name="Sect1" text:name="card-body card-padding">
        <text:h text:style-name="Heading_20_1" text:outline-level="1">#00000608</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51- Lloji i diplomës "Arkitekture/Shkenca Inxhinierik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51- Specialist - Sektori i Shqyrtimit te Aplikimeve,Drejtoria e Kontrolli te Zhvillimit te Territorit Drejtoria e Pergjithshme e Planifikimit dhe Zhvillimit te Territorit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24/7/2021</text:p>
        <text:p text:style-name="Horizontal_20_Line"/>
        <text:p text:style-name="Text_20_body">Afati për dorëzimin e dokumentave për:</text:p>
        <text:p text:style-name="Text_20_body">PRANIM NË SHËRBIMIN CIVIL</text:p>
        <text:p text:style-name="Text_20_body">29/7/2021</text:p>
        <text:p text:style-name="P1">Përshkrimi përgjithësues i punës për pozicionin/et si më sipër është:</text:p>
        <text:p text:style-name="P1"><text:soft-page-break/><text:line-break/>• Shqyrtimi paraprak dhe kontrolli për përmbajtje i dokumentacionit tekniko-ligjor që shoqëron kërkesat për leje për kryerje punimesh,në përputhje me ligjin nr.107/2014,datë 1.10.2014”Për Planifikimin dhe Zhvillimin e Territorit “(i ndryshuar) dhe aktet nënligjore në fuqi.<text:line-break/>• Mbledhja dhe përpunimi i informacionit rreth Planit të Përgjithshëm Vendor,Planeve të Detajuara Vendore,lejeve të miratuara më parë dhe ato në proces shqyrtimi në zonën në të cilën bëhët kërkesa për leje për kryerje punimesh;<text:line-break/>• Formulimi i njoftimeve dhe raportit me propozimin për miratim me ose pa vërejtje/kushte apo refuzimin e praktikës së aplikimeve për leje për kryerje punimesh,në përputhje me afatet kohore të përcaktuara nga Ligji nr.107/2014 datë 1.10.2014 “Për planifikimin dhe zhvillimin e Territorit “(i<text:line-break/>ndryshuar)dhe aktet nënligjore në fuqi;<text:line-break/>• Konsulencë dhe asistencë e vazhdueshme për arkitektët apo për subjektet që aplikojnë për leje për kryerje punimesh,për zgjidhjen e problemeve teknike që hasen gjatë shqyrtimit të aplikimeve;<text:line-break/>• Kthim përgjigje në kohë,me korrektësi dhe brënda kompetencave,të gjitha kërkesave dhe ankesave të subjekteve,si dhe qytetarëve të interesuar rreth problemeve ose pretendimeve të ndryshme në lidhje me lejet e miratuara apo ato në proces shqyrtimi;</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e zoteroje Diplome te nivelit minimal Master Profesional ne Shkenca Inxhinierike/Arkitektur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h - Vërtetim nga institucioni që nuk ka masë disiplinore në fuqi;<text:line-break/><text:soft-pag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24/7/2021</text:p>
        <text:p text:style-name="P1">1.3</text:p>
        <text:p text:style-name="P1">REZULTATET PËR FAZËN E VERIFIKIMIT PARAPRAK</text:p>
        <text:p text:style-name="P1">Në datën 26/7/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Ligji 139/2015 "Per veteqeverisjen vendore"<text:line-break/>b Ligjin Nr. 152/2013 “Për nëpunësin civil” të ndryshuar si dhe aktet nenligjore ne zbatim te tij.<text:line-break/>c Ligji Nr. 107/2014 “Për Planifikimin dhe Zhvillimin e Territorit“<text:line-break/>d Ligji Nr. 8402, datë 10.9.1998 “Për Kontrollin dhe Disiplinimin e Punimeve të Ndërtimit“ i ndryshuar<text:line-break/>e Ligji Nr. 9780, datë 16.07.2007 “Për inspektimin e ndërtimit”,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line-break/>Totali i pikëve për këtë vlerësim është <text:span text:style-name="T1">60 pikë</text:span>.</text:p>
        <text:p text:style-name="P1">1.6</text:p>
        <text:p text:style-name="P1"><text:soft-page-break/>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29/7/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text:line-break/>b - Të ketë zotësi të plotë për të vepruar;<text:line-break/>c - Të zotërojë gjuhën shqipe, të shkruar dhe të folur;<text:line-break/>d - Të jetë në kushte shëndetësore që e lejojnë të kryejë detyrën përkatëse;<text:line-break/>e - Të mos jetë i dënuar me vendim të formës së prerë për kryerjen e një krimi apo për kryerjen e një kundërvajtjeje penale me dashje;<text:line-break/>f - Ndaj tij të mos jetë marrë masa disiplinore e largimit nga shërbimi civil, që nuk është shuar sipas ligjit 152/2013 “Për nëpunësin civil” i ndryshuar.</text:p>
        <text:p text:style-name="P1">Kandidatët duhet të plotësojnë kërkesat e posaçme si vijon:</text:p>
        <text:p text:style-name="P1">Te zoteroje Diplome te nivelit minimal Master Profesional ne Shkenca Inxhinierike/Arkitekture</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text:soft-pag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29/7/2021</text:p>
        <text:p text:style-name="P1">2.3</text:p>
        <text:p text:style-name="P1">REZULTATET PËR FAZËN E VERIFIKIMIT PARAPRAK</text:p>
        <text:p text:style-name="P1">Në datën 8/8/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text:soft-page-break/>2.5</text:p>
        <text:p text:style-name="P1">MËNYRA E VLERËSIMIT TË KANDIDATËVE</text:p>
        <text:p text:style-name="P1">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ë gjithë kandidatët që aplikojnë për procedurën e pranimit ne Shërbim Civil në kategorinë ekzekutive, do të marrin informacion në faqen elektronike të Portalit të Vëndeve Vakante të Pushtetit Vendor, për fazat e mëtejshme të kësaj procedure duke filluar nga data 8/8/2021.</text:p>
        <text:p text:style-name="P1"/>
        <text:p text:style-name="P1"><draw:control text:anchor-type="as-char" draw:z-index="1" draw:style-name="gr1" draw:text-style-name="P2" svg:width="0.1358in" svg:height="0.1358in" draw:control="control1"/> Lëvizje paralele</text:p>
        <text:p text:style-name="P1"><draw:control text:anchor-type="as-char" draw:z-index="2" draw:style-name="gr1" draw:text-style-name="P2" svg:width="0.1358in" svg:height="0.1358in" draw:control="control2"/> Pranim në shërbimin civil</text:p>
        <text:p text:style-name="P1"/>
        <text:p text:style-name="P1"><text:a xlink:type="simple" xlink:href="http://lgu.dap.gov.al/aplikant" text:style-name="Internet_20_link" text:visited-style-name="Visited_20_Internet_20_Link"><text:span text:style-name="T1">Ju duhet të hyni / rregjistroheni më parë në sistem për të aplikuar për këtë pozicion pune</text:span></text:a></text:p>
      </text:section>
      <text:p text:style-name="Text_20_body">Falenderim për bashkëpunimin me <text:a xlink:type="simple" xlink:href="http://www.dap.gov.al/" office:target-frame-name="_blank" xlink:show="new" text:style-name="Internet_20_link" text:visited-style-name="Visited_20_Internet_20_Link">Administrata Lokale</text:a>   Version 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 style:font-family-complex="Ari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style:font-family-complex="Arial" style:font-family-generic-complex="system" style:font-pitch-complex="variable" style:font-size-complex="24pt"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7-14T13:19:42.238000000</meta:creation-date>
    <meta:print-date>2021-07-14T13:21:18.287000000</meta:print-date>
    <dc:date>2021-07-19T09:44:49.357000000</dc:date>
    <meta:editing-duration>PT2M20S</meta:editing-duration>
    <meta:editing-cycles>2</meta:editing-cycles>
    <meta:generator>LibreOffice/6.0.2.1$Windows_X86_64 LibreOffice_project/f7f06a8f319e4b62f9bc5095aa112a65d2f3ac89</meta:generator>
    <meta:document-statistic meta:table-count="0" meta:image-count="1" meta:object-count="0" meta:page-count="6" meta:paragraph-count="83" meta:word-count="1988" meta:character-count="12965" meta:non-whitespace-character-count="11043"/>
  </office:meta>
</office:document-meta>
</file>