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Bashkia Tiranë</text:h>
      <text:p text:style-name="Horizontal_20_Line"/>
      <text:section text:style-name="Sect1" text:name="card-body card-padding">
        <text:h text:style-name="Heading_20_1" text:outline-level="1">#00000598</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644-Lloji i diplomës "Shkenca Inxhinierike ". Niveli minimal i diplomës "Bachelor"</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644- Specialist - Zyra e Administrimit dhe Mbrojtjes se Tokes, Sektori i Sherbimeve Publike, Njesia Administrative Ndroq, Bashkia Tirane - Kategoria: IV-a</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24/6/2021</text:p>
        <text:p text:style-name="Horizontal_20_Line"/>
        <text:p text:style-name="Text_20_body">Afati për dorëzimin e dokumentave për:</text:p>
        <text:p text:style-name="Text_20_body">PRANIM NË SHËRBIMIN CIVIL</text:p>
        <text:p text:style-name="Text_20_body">29/6/2021</text:p>
        <text:p text:style-name="P1">Përshkrimi përgjithësues i punës për pozicionin/et si më sipër është:</text:p>
        <text:p text:style-name="Text_20_body">- Organizon ndjek dhe bashkërendon punën, afatet, detyrat e ngarkuara brenda sektorit dhe siguron bashkepunimin me struktura dhe instanca te tjera.<text:line-break/><text:soft-page-break/>- Menaxhon dhe merr masa për mbrojtjen e tokës bujqësore, në pronësi shtetërore dhe private në territorin e Njësisë Administrative;<text:line-break/>-Mban dhe ruan me inventarizim, dokumentacionin kadastral si dhe grumbullon dhe sistemon dokumentacionin e ri kadastral për tokën bujqësore;<text:line-break/>- Ndjek veprimtarinë për evidentimin e tokave bujqësore të pakultivuara si dhe procedurat për qiradhënien e tokave bujqësore në pronësi shtetërore apo në përdorim.<text:line-break/>- Pergatit të dhëna dhe informacione për përdorimin e resurseve të tokës sipas kërkesave që bëhen nga Bashkia apo institucione të tjera;<text:line-break/>- Shqyrton ankesat që paraqiten nga persona fizikë e juridike që kanë si objekt masat për mbrojtjen e tokës si dhe shmangien e rreziqeve të dëmtimit të tokës bujqësore nga faktorë natyralë e artificialë.</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Të ketë arsim të lartë në Shkenca Inxhinierike niveli minimal i diplomës “Bachelor”</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ext:soft-page-break/>të aplikantit dhe duke ndjekur në vijmësi udhëzimet online<text:line-break/>https://lgu.hrm.gov.al/</text:p>
        <text:p text:style-name="P1">Aplikimi dhe dorëzimi i dokumentave online për lëvizjen paralele duhet të bëhet brenda datës: 24/6/2021</text:p>
        <text:p text:style-name="P1">1.3</text:p>
        <text:p text:style-name="P1">REZULTATET PËR FAZËN E VERIFIKIMIT PARAPRAK</text:p>
        <text:p text:style-name="P1">Në datën 26/6/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P1">a) Njohuritë mbi Ligjin 139/2015 “Për Vetëqeverisjen Vendore”;<text:line-break/>b) Ligjin Nr. 152/2013 “Për nëpunësin civil” të ndryshuar<text:line-break/>c) Njohuritë mbi ligjin Nr.9244, date 17.6.2004 ”Per mbrojtjen e tokes bujqesore” i ndryshuar.<text:line-break/>d) Ligji Nr.10 257, datë 25.3.2010 Për disa ndryshime dhe shtesa në ligjin nr.8752 datë 26.03.2001 “Për krijimin dhe funksionimin e strukturave për administrimin dhe mbrojtjen e tokës”.</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text:soft-page-break/>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29/6/2021</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Të ketë arsim të lartë në Shkenca Inxhinierike niveli minimal i diplomës “Bachelor”</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soft-pag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29/6/2021</text:p>
        <text:p text:style-name="P1">2.3</text:p>
        <text:p text:style-name="P1">REZULTATET PËR FAZËN E VERIFIKIMIT PARAPRAK</text:p>
        <text:p text:style-name="P1">Në datën 9/7/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a) Njohuritë mbi Ligjin 139/2015 “Për Vetëqeverisjen Vendore”;<text:line-break/>b) Ligjin Nr. 152/2013 “Për nëpunësin civil” të ndryshuar<text:line-break/>c) Njohuritë mbi ligjin Nr.9244, date 17.6.2004 ”Per mbrojtjen e tokes bujqesore” i ndryshuar.<text:line-break/>d) Ligji Nr.10 257, datë 25.3.2010 Për disa ndryshime dhe shtesa në ligjin nr.8752 datë 26.03.2001 “Për krijimin dhe funksionimin e strukturave për administrimin dhe mbrojtjen e tokës”.</text:p>
        <text:p text:style-name="P1">Kandidatët gjatë intervistës së strukturuar me gojë do të vlerësohen në lidhje me:</text:p>
        <text:p text:style-name="P1">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text:soft-page-break/>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in 0.0016in 0.0008in" fo:padding="0in" fo:border-left="none" fo:border-right="none" fo:border-top="none" fo:border-bottom="0.14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6-29T12:03:29.459000000</meta:creation-date>
    <dc:date>2021-07-01T11:20:21.376000000</dc:date>
    <meta:editing-duration>PT28S</meta:editing-duration>
    <meta:editing-cycles>2</meta:editing-cycles>
    <meta:generator>LibreOffice/6.0.2.1$Windows_X86_64 LibreOffice_project/f7f06a8f319e4b62f9bc5095aa112a65d2f3ac89</meta:generator>
    <meta:document-statistic meta:table-count="0" meta:image-count="1" meta:object-count="0" meta:page-count="6" meta:paragraph-count="79" meta:word-count="1928" meta:character-count="12473" meta:non-whitespace-character-count="10613"/>
  </office:meta>
</office:document-meta>
</file>