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P2" style:family="paragraph">
      <style:paragraph-properties fo:text-align="start"/>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style:style style:name="gr1" style:family="graphic">
      <style:graphic-properties style:vertical-pos="top" style:vertical-rel="baseline" style:horizontal-pos="from-left" style:horizontal-rel="paragraph" draw:wrap-influence-on-position="once-concurrent" style:flow-with-text="false"/>
    </style:style>
  </office:automatic-styles>
  <office:body>
    <office:text text:use-soft-page-breaks="true">
      <office:forms form:automatic-focus="false" form:apply-design-mode="false">
        <form:form form:name="unnamed0" form:apply-filter="true" form:method="post" form:control-implementation="ooo:com.sun.star.form.component.Form" office:target-frame="" xlink:href="http://lgu.dap.gov.al/api/publicationApply" xlink:type="simple">
          <form:properties>
            <form:property form:property-name="PropertyChangeNotificationEnabled" office:value-type="boolean" office:boolean-value="true"/>
          </form:properties>
          <form:radio form:name="procedureId" form:control-implementation="ooo:com.sun.star.form.component.RadioButton" xml:id="control1" form:id="control1" form:value="1" form:input-required="false"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65535"/>
              <form:property form:property-name="SecondaryRefValue" office:value-type="string" office:string-value=""/>
            </form:properties>
          </form:radio>
          <form:radio form:name="procedureId" form:control-implementation="ooo:com.sun.star.form.component.RadioButton" xml:id="control2" form:id="control2" form:value="2" form:input-required="false"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65535"/>
              <form:property form:property-name="SecondaryRefValue" office:value-type="string" office:string-value=""/>
            </form:properties>
          </form:radio>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3" text:outline-level="3">Bashkia Tiranë</text:h>
      <text:p text:style-name="Horizontal_20_Line"/>
      <text:section text:style-name="Sect1" text:name="card-body card-padding">
        <text:h text:style-name="Heading_20_1" text:outline-level="1">#00000604</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 loext:mime-type=""/><svg:title>Logo</svg:title></draw:frame></text:p>
        <text:p text:style-name="Text_20_body">SHPALLJE PËR LËVIZJE PARALELE<text:line-break/>PRANIM NË SHËRBIMIN CIVIL<text:line-break/>NË KATEGORINË EKZEKUTIVE</text:p>
        <text:p text:style-name="Text_20_body">647- Lloji i diplomës "Shkenca Juridike ". Niveli minimal i diplomës "Master profesional"</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647-Specialist - Sektori i Asistences Ligjore e Legjislacionit, Drejtoria Juridike, Drejtoria e Pergjithshme Juridike e Asteve dhe Legjislacionit ,Bashkia Tirane - Kategoria: III-b</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3/7/2021</text:p>
        <text:p text:style-name="Horizontal_20_Line"/>
        <text:p text:style-name="Text_20_body">Afati për dorëzimin e dokumentave për:</text:p>
        <text:p text:style-name="Text_20_body">PRANIM NË SHËRBIMIN CIVIL</text:p>
        <text:p text:style-name="Text_20_body">8/7/2021</text:p>
        <text:p text:style-name="P1">Përshkrimi përgjithësues i punës për pozicionin/et si më sipër është:</text:p>
        <text:p text:style-name="P1">- Shqyrtimi i kërkesave të paraqitura nga subjektet e interesuara për t’u pajisur me leje për zhvillim aktiviteti dhe panaire në hapësirat publike.,<text:line-break/><text:soft-page-break/>- Shqyrtimi i kërkesave të paraqitura nga subjektet e interesuara për t’u pajisur me licencë për funksionimin e njësive të tregtimit me pakicë të karburanteve, gazit të lëngshëm të naftës, për automjetet, vajrave lubrifikante dhe lëndëve djegëse për përdorim nga konsumatorët fundorë.<text:line-break/>- Shqyrtimi i dokumentacionit të sjellë nga subjektet e interesuara për t’u pajisur me leje për ushtrim aktiviteti ambulator në hapësirat publike tregjet.<text:line-break/>- Rregjistrimi në database i lejeve dhe licencave, mbajtja dhe përditësimi i vazhdueshëm të databaseve sipas fushave përkatëse të veprimtarisë.<text:line-break/>- Mbajtja e korrespodencës me Drejtorinë e Përgjithshme të Promovimit të Qytetit, për të gjithë ato subjekte që kërkojnë bashkëpunim me Bashkinë Tiranë.<text:line-break/>- Regjistrimi në database i të gjitha llojeve të licencave/lejeve të dhëna nga Qendra e Regjistrimit të Licencave. Rakordimi çdo muaj me Sektorin e Financës të Drejtorisë së Taksave e Tarifave Vendore për vlerën e arkëtuar nga të gjithë shërbimet e ofruara. Nxjerrja e të dhënave statistikore dhe<text:line-break/>përgatitja e tabelave informuese mujore dhe progresive mbi aktivitetin e Sektorit.<text:line-break/>- Mbajtja e protokollit të brendshëm të Sektorit.</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a- Të zotërojnë diplomë të nivelit “Master Profesional” në Shkenca Juridike.</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soft-pag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3/7/2021</text:p>
        <text:p text:style-name="P1">1.3</text:p>
        <text:p text:style-name="P1">REZULTATET PËR FAZËN E VERIFIKIMIT PARAPRAK</text:p>
        <text:p text:style-name="P1">Në datën 5/7/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P1">a- Njohuritë mbi Ligjin nr.139/2015 “Për vetqeverisjen vendore”;<text:line-break/>b- Njohuritë mbi ligjin nr.152/2013 “Për nëpunësin civil” i ndryshuar dhe aktet nënligjore në zbatim të tij;<text:line-break/>c- Njohuritë mbi ligjin nr. 9131, datë 08.09.2003 “Për rregullat e etikës në administratën publike”;<text:line-break/>d- “Kodi i Punës i Republikës të Shqipërisë”, i ndryshuar;<text:line-break/>e- Ligji 44/2015 “Kodi i procedurave administrative i Republikës së Shqipërisë”</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text:soft-page-break/>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8/7/2021</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a- Të zotërojnë diplomë të nivelit “Master Profesional” në Shkenca Juridike.</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text:soft-pag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8/7/2021</text:p>
        <text:p text:style-name="P1">2.3</text:p>
        <text:p text:style-name="P1">REZULTATET PËR FAZËN E VERIFIKIMIT PARAPRAK</text:p>
        <text:p text:style-name="P1">Në datën 18/7/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P1">Kandidatët gjatë intervistës së strukturuar me gojë do të vlerësohen në lidhje me:</text:p>
        <text:p text:style-name="P1">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text:soft-page-break/>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Të gjithë kandidatët që aplikojnë për procedurën e pranimit ne Shërbim Civil në kategorinë ekzekutive, do të marrin informacion në faqen elektronike të Portalit të Vëndeve Vakante të Pushtetit Vendor, për fazat e mëtejshme të kësaj procedure duke filluar nga data 18/7/2021.</text:p>
        <text:p text:style-name="P1"/>
        <text:p text:style-name="P1"><draw:control text:anchor-type="as-char" draw:z-index="1" draw:style-name="gr1" draw:text-style-name="P2" svg:width="0.1358in" svg:height="0.1358in" draw:control="control1"/> Lëvizje paralele</text:p>
        <text:p text:style-name="P1"><draw:control text:anchor-type="as-char" draw:z-index="2" draw:style-name="gr1" draw:text-style-name="P2" svg:width="0.1358in" svg:height="0.1358in" draw:control="control2"/> Pranim në shërbimin civil</text:p>
        <text:p text:style-name="P1"/>
        <text:p text:style-name="P1"><text:a xlink:type="simple" xlink:href="http://lgu.dap.gov.al/aplikant" text:style-name="Internet_20_link" text:visited-style-name="Visited_20_Internet_20_Link"><text:span text:style-name="T1">Ju duhet të hyni / rregjistroheni më parë në sistem për të aplikuar për këtë pozicion pune</text:span></text:a></text:p>
      </text:section>
      <text:p text:style-name="Text_20_body">Falenderim për bashkëpunimin me <text:a xlink:type="simple" xlink:href="http://www.dap.gov.al/" office:target-frame-name="_blank" xlink:show="new" text:style-name="Internet_20_link" text:visited-style-name="Visited_20_Internet_20_Link">Administrata Lokale</text:a>   Version 1.0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 style:font-family-complex="Ari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 style:font-family-complex="Ari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6-23T10:54:10.672000000</meta:creation-date>
    <meta:print-date>2021-06-23T10:56:24.165000000</meta:print-date>
    <dc:date>2021-06-24T10:53:50.062000000</dc:date>
    <meta:editing-duration>PT9M55S</meta:editing-duration>
    <meta:editing-cycles>2</meta:editing-cycles>
    <meta:generator>LibreOffice/6.0.2.1$Windows_X86_64 LibreOffice_project/f7f06a8f319e4b62f9bc5095aa112a65d2f3ac89</meta:generator>
    <meta:document-statistic meta:table-count="0" meta:image-count="1" meta:object-count="0" meta:page-count="6" meta:paragraph-count="83" meta:word-count="2001" meta:character-count="12961" meta:non-whitespace-character-count="11027"/>
  </office:meta>
</office:document-meta>
</file>