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96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43-Pergjegjes Sektori i Koordinimit te Rindertimit te Puneve Publike, Drejtoria e Investimeve te Puneve Publike, Drejtoria e Pergjithshme e Puneve Publike, Bashkia Tiranë - Kategoria: III- 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43-Pergjegjes Sektori i Koordinimit te Rindertimit te Puneve Publike, Drejtoria e Investimeve te Puneve Publike, Drejtoria e Pergjithshme e Puneve Publike, Bashkia Tiranë - Kategoria: III- 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5/6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10/6/2021</text:p>
        <text:p text:style-name="Horizontal_20_Line"/>
        <text:p text:style-name="P1">Përshkrimi përgjithësues i punës për pozicionin/et si më sipër është:</text:p>
        <text:p text:style-name="P1"><text:line-break/><text:line-break/><text:soft-page-break/>1. Menaxhon procesin e aplikimeve për leje ndërtimi të investimeve për rindërtim për objektet dhe infrastrukturëm;<text:line-break/>2. Identifikon dhe mban përgjegjësi për realizimin e tyre në kohë, brenda buxhetit të miratuar dhe me cilësinë e parashikuar në kushtet e kontratës;<text:line-break/>3. Realizon kontrollin e gjendjes së punimeve në objektet që janë në periudhën e garancisë nëpërmjet kontrolleve periodike të planifikuara, harton relacionet përkatëse për difektet e konstatuara e propozon afatin e kryerjes së riparimeve të nevojshme, si dhe mban përgjegjësi për sigurimin e<text:line-break/>zgjidhjes së problemeve të evidentuara sipas kushteve të kontratës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e zoteroje Diplome te nivelit minimal Master Shkencor ne Shkenca Inxhinierike/Arkitekture<text:line-break/>Te kete eksperinece mbi 3 vjet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<text:soft-page-break/>Aplikimi dhe dorëzimi i dokumentave online për lëvizjen paralele duhet të bëhet brenda datës: 5/6/2021</text:p>
        <text:p text:style-name="P1">1.3</text:p>
        <text:p text:style-name="P1">REZULTATET PËR FAZËN E VERIFIKIMIT PARAPRAK</text:p>
        <text:p text:style-name="P1">Në datën 7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 Ligji 139/2015 "Per veteqeverisjen vendore"<text:line-break/>b Ligjin Nr. 152/2013 “Për nëpunësin civil” të ndryshuar si dhe aktet nenligjore ne zbatim te tij.<text:line-break/>c Ligji Nr. 107/2014 “Për Planifikimin dhe Zhvillimin e Territorit“<text:line-break/>d Ligji Nr. 8402, datë 10.9.1998 “Për Kontrollin dhe Disiplinimin e Punimeve të Ndërtimit“ i ndryshuar<text:line-break/>e Ligji Nr. 9780, datë 16.07.2007 “Për inspektimin e ndërtimit”, i ndryshuar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<text:soft-page-break/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10/6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e zoteroje Diplome te nivelit minimal Master Shkencor ne Shkenca Inxhinierike/Arkitekture<text:line-break/>Te kete eksperinece mbi 3 vjet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10/6/2021</text:p>
        <text:p text:style-name="P1">2.3</text:p>
        <text:p text:style-name="P1">REZULTATET PËR FAZËN E VERIFIKIMIT PARAPRAK</text:p>
        <text:p text:style-name="P1">Në datën 20/6/2021, Njësia e Burimeve Njerëzore - Bashkia Tiranë, do të shpallë në faqen elektronike të Portalit të Vëndeve Vakante të Pushtetit Vendor, në portalin “Shërbimi Kombëtar i Punësimit”, dhe <text:soft-page-break/>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a Ligji 139/2015 "Per veteqeverisjen vendore"<text:line-break/>b Ligjin Nr. 152/2013 “Për nëpunësin civil” të ndryshuar si dhe aktet nenligjore ne zbatim te tij.<text:line-break/>c Ligji Nr. 107/2014 “Për Planifikimin dhe Zhvillimin e Territorit“<text:line-break/>d Ligji Nr. 8402, datë 10.9.1998 “Për Kontrollin dhe Disiplinimin e Punimeve të Ndërtimit“ i ndryshuar<text:line-break/>e Ligji Nr. 9780, datë 16.07.2007 “Për inspektimin e ndërtimit”, i ndryshuar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20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><text:soft-page-break/></text:p>
        <text:p text:style-name="P1"><text:a xlink:type="simple" xlink:href="http://lgu.dap.gov.al/aplikant" text:style-name="Internet_20_link" text:visited-style-name="Visited_20_Internet_20_Link"><text:span text:style-name="T1">Ju duhet të hyni / rregjistroheni më parë në sistem për të aplikuar për këtë pozicion pune</text:span></text:a>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26T11:01:32.777000000</meta:creation-date>
    <dc:date>2021-05-26T14:13:02.052000000</dc:date>
    <meta:editing-duration>PT6M50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6" meta:paragraph-count="83" meta:word-count="1763" meta:character-count="11439" meta:non-whitespace-character-count="9745"/>
  </office:meta>
</office:document-meta>
</file>