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92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40-Pergjegjes Zyre - Zyra e Administrimit dhe Mbrojtjes se Tokes, Njesia Administrative Kashar Bashkia Tirane - Kategoria: III-b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40-Pergjegjes Zyre - Zyra e Administrimit dhe Mbrojtjes se Tokes, Njesia Administrative Kashar Bashkia Tirane - Kategoria: III-b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31/5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5/6/2021</text:p>
        <text:p text:style-name="Horizontal_20_Line"/>
        <text:p text:style-name="P1">Përshkrimi përgjithësues i punës për pozicionin/et si më sipër është:</text:p>
        <text:p text:style-name="P1"><text:line-break/>a. Menaxhon dhe merr masa për mbrojtjen e tokës bujqësore, në pronësi shtetërore dhe private në <text:soft-page-break/>territorin e Njësisë Administrative;<text:line-break/>b. Drejton punën për mbajtjen dhe ruajtjen me inventarizim,të dokumentacionit kadastral si dhe grumbullon dhe sistemon dokumentacionin e ri kadastral për tokën bujqësore;<text:line-break/>c. Evidenton në nivel ngastre, fshati, dhe njësie,ndryshimet dhe kalimet e ndersjella të kategorive të resurseve, për të cilat janë marrë vendime nga organet shtetërore<text:line-break/>d. Ndjek veprimtarinë për evidentimin e tokave bujqësore të pakultivuara si dhe procedurat për qiradhënien e tokave bujqësore në pronësi shtetërore apo në përdorim.<text:line-break/>e. Bashkëvepron veprimtarinë për mbrojtjen e tokës me njësitë apo bashkitë e tjera që janë kufitare.<text:line-break/>f. Kontrollon pergatitjen e të dhënave dhe informacioneve për përdorimin e resurseve të tokës sipas kërkesave që bëhen nga Bashkia apo institucione të tjera;<text:line-break/>g. Shqyrton ankesat që paraqiten nga persona fizikë e juridike që kanë si objekt masat për mbrojtjen e tokës si dhe shmangien e rreziqeve të dëmtimit të tokës bujqësore nga faktorë natyralë e artificialë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ë ketë arsim të lartë në degët “Agromomi, Gjeodezi, topogjeodezi, niveli i diplomës Master Shkencor.<text:line-break/>Te kete eksperience mbi 1 vi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<text:soft-pag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31/5/2021</text:p>
        <text:p text:style-name="P1">1.3</text:p>
        <text:p text:style-name="P1">REZULTATET PËR FAZËN E VERIFIKIMIT PARAPRAK</text:p>
        <text:p text:style-name="P1">Në datën 2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139/2015 “Për Vetëqeverisjen Vendore”;<text:line-break/>b) Ligjin Nr. 152/2013 “Për nëpunësin civil” të ndryshuar<text:line-break/>c) Njohuritë mbi ligjin Nr.9244, date 17.6.2004 ”Per mbrojtjen e tokes bujqesore” i ndryshuar.<text:line-break/>d) Ligji Nr.10 257, datë 25.3.2010 Për disa ndryshime dhe shtesa në ligjin nr.8752 datë 26.03.2001 “Për krijimin dhe funksionimin e strukturave për administrimin dhe mbrojtjen e tokës”.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<text:soft-page-break/>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5/6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ë ketë arsim të lartë në degët “Agromomi, Gjeodezi, topogjeodezi, niveli i diplomës Master Shkencor.<text:line-break/>Te kete eksperience mbi 1 vit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5/6/2021</text:p>
        <text:p text:style-name="P1">2.3</text:p>
        <text:p text:style-name="P1"><text:soft-page-break/>REZULTATET PËR FAZËN E VERIFIKIMIT PARAPRAK</text:p>
        <text:p text:style-name="P1">Në datën 15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15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/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8T15:00:49.380000000</meta:creation-date>
    <meta:print-date>2021-05-18T15:01:21.052000000</meta:print-date>
    <dc:date>2021-05-18T15:09:13.189000000</dc:date>
    <meta:editing-duration>PT1M19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5" meta:paragraph-count="82" meta:word-count="1764" meta:character-count="11427" meta:non-whitespace-character-count="9732"/>
  </office:meta>
</office:document-meta>
</file>