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88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36- Përgjegjës Sektori - Sektori i Sherbimeve te Njesive Administrative, Drejtoria e Sherbimeve Mbeshtetese, Drejtoria e Pergjithshme e Puneve Publike, Bashkia Tirane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36- Përgjegjës Sektori - Sektori i Sherbimeve te Njesive Administrative, Drejtoria e Sherbimeve Mbeshtetese, Drejtoria e Pergjithshme e Puneve Publike, Bashkia Tirane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27/5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1/6/2021</text:p>
        <text:p text:style-name="Horizontal_20_Line"/>
        <text:p text:style-name="P1">Përshkrimi përgjithësues i punës për pozicionin/et si më sipër është:</text:p>
        <text:p text:style-name="P1">Përgjegjës për kontrollin e punës lidhur me mbarëvajtjen e veprimtarisë financiare për planifikimin e shpenzimeve operative, investimeve dhe zbatimin e procedurave financiare, në përputhje me <text:soft-page-break/>legjislacionin në fuqi të DSHM, për planifikimin e shpenzimeve<text:line-break/>operative, investimeve dhe zbatimin e procedurave financiare, në përputhje me legjislacionin në fuqi;<text:line-break/>-Menaxhon me efektivitet burimet njerëzore te sektorit dhe shërbimet e brendshme të NJA<text:line-break/>- Ndjek me rigorozitet të gjitha procedurat e prokurimit të fondeve publike dhe monitoron zbatimin me korrektesi kontratat e lidhura me operatore ekonomike fitues te prokurimeve publike.<text:line-break/>- Siguron mirëadministrimin e pasurisë së Bashkise Tirane, për kryerjen në afat të inventarizimit të vlerave materiale si anetar komisioni;<text:line-break/>- Monitoron periodikisht zbatimin e buxhetit dhe regjistrin e prokurimeve në përputhje me standardet dhe procedurat e përcaktuara në ligjin e buxhetit dhe udhëzimet përkatëse për hartimin dhe zbatimin e buxhetit;<text:line-break/>- Përgjegjës për kontrollin, monitorimin dhe përgatitjen e dokumentacionit nga ana financiare, gjatë procesit të prokurimeve, në përputhje me kuadrin ligjor në fuqi;<text:line-break/>- Përgjigjet për kontrollin e magazinës dhe lëvizjeve të vlerave monetare dhe materiale në përputhje me dokumentacionin përkatës dhe me legjislacionin në fuqi;<text:line-break/>- Përgjigjet për ndjekjen dhe llogaritjen e të gjitha shpenzimeve të institucionit, sipas zërave të buxhetit;<text:line-break/>- Ndjek dhe monitoron me rigorozitet kontrata te lidhura me institucione shteterore per kalime kapital pa pagese, kontratat e dhurimit nga donatore te ndryshem dhe institucionet te tjera Shtypshkronja e Letrave me Vlere, Posta Shqiptare, DPSHTRR etj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a.Të ketë diplomë në një nga fushat e “Arsimit të lartë”, niveli i diplomës Master Shkencor.<text:line-break/>b- Të kete eksperiencë 3 vjet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<text:soft-pag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27/5/2021</text:p>
        <text:p text:style-name="P1">1.3</text:p>
        <text:p text:style-name="P1">REZULTATET PËR FAZËN E VERIFIKIMIT PARAPRAK</text:p>
        <text:p text:style-name="P1">Në datën 29/5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139/2015 “Për Vetëqeverisjen Vendore”;<text:line-break/>b) Ligjin Nr. 152/2013 “Për nëpunësin civil” të ndryshuar<text:line-break/>c) Njohuri mbi Ligjin nr. 44/2015 "Kodi i Procedurave Administrative i Republikës së Shqipërisë";<text:line-break/>d) Njohuri mbi Ligjin nr. 10296, datë 8.7.2010,“Për menaxhimin financiar dhe kontrollin”, i ndryshuar;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<text:soft-page-break/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1/6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a.Të ketë diplomë në një nga fushat e “Arsimit të lartë”, niveli i diplomës Master Shkencor.<text:line-break/>b- Të kete eksperiencë 3 vjet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<text:soft-page-break/>të aplikantit dhe duke ndjekur në vijmësi udhëzimet online<text:line-break/>https://lgu.hrm.gov.al/</text:p>
        <text:p text:style-name="P1">Aplikimi dhe dorëzimi i dokumentave online për procedurën e ngritjes në detyrë duhet të bëhet brenda datës: 1/6/2021</text:p>
        <text:p text:style-name="P1">2.3</text:p>
        <text:p text:style-name="P1">REZULTATET PËR FAZËN E VERIFIKIMIT PARAPRAK</text:p>
        <text:p text:style-name="P1">Në datën 11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139/2015 “Për Vetëqeverisjen Vendore”;<text:line-break/>b) Ligjin Nr. 152/2013 “Për nëpunësin civil” të ndryshuar<text:line-break/>c) Njohuri mbi Ligjin nr. 44/2015 "Kodi i Procedurave Administrative i Republikës së Shqipërisë";<text:line-break/>d) Njohuri mbi Ligjin nr. 10296, datë 8.7.2010,“Për menaxhimin financiar dhe kontrollin”, i ndryshuar;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<text:soft-page-break/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11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/>
        <text:p text:style-name="P1"><text:a xlink:type="simple" xlink:href="http://lgu.dap.gov.al/aplikant" text:style-name="Internet_20_link" text:visited-style-name="Visited_20_Internet_20_Link"><text:span text:style-name="T1">Ju duhet të hyni / rregjistroheni më parë në sistem për të aplikuar për këtë pozicion pune</text:span></text:a>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7T11:41:39.420000000</meta:creation-date>
    <dc:date>2021-05-17T11:50:11.704000000</dc:date>
    <meta:editing-duration>PT2M29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6" meta:paragraph-count="83" meta:word-count="1882" meta:character-count="12334" meta:non-whitespace-character-count="10523"/>
  </office:meta>
</office:document-meta>
</file>