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>
      <style:paragraph-properties fo:text-align="start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>
        <form:form form:name="unnamed0" form:apply-filter="true" form:method="post" form:control-implementation="ooo:com.sun.star.form.component.Form" office:target-frame="" xlink:href="http://lgu.dap.gov.al/api/publicationApply" xlink:type="simple">
          <form:properties>
            <form:property form:property-name="PropertyChangeNotificationEnabled" office:value-type="boolean" office:boolean-value="true"/>
          </form:properties>
          <form:radio form:name="procedureId" form:control-implementation="ooo:com.sun.star.form.component.RadioButton" xml:id="control1" form:id="control1" form:value="3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  <form:radio form:name="procedureId" form:control-implementation="ooo:com.sun.star.form.component.RadioButton" xml:id="control2" form:id="control2" form:value="4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RadioButton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radio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87</text:h>
        <text:h text:style-name="Heading_20_1" text:outline-level="1">BASHKIA TIRANË</text:h>
        <text:p text:style-name="P1"><draw:frame draw:style-name="fr1" draw:name="Image1" text:anchor-type="as-char" svg:width="0.7862in" svg:height="0.3929in" draw:z-index="0"><draw:image xlink:href="https://lgu.hrm.gov.al/images/logo_tr_100.png" xlink:type="simple" xlink:show="embed" xlink:actuate="onLoad" loext:mime-type=""/><svg:title>Logo</svg:title></draw:frame></text:p>
        <text:p text:style-name="Text_20_body">SHPALLJE PËR LËVIZJE PARALELE<text:line-break/>NGRITJE NË DETYRË<text:line-break/>NË KATEGORINË E MESME DHE E ULËT DREJTUESE</text:p>
        <text:p text:style-name="Text_20_body">635 Pergjegjes Sektori i Koordinimit,Koncesioneve dhe Marredhenieve Ligjore,Drejtoria e menaxhimit te Investimeve te Huaja, Drejtoria e Pergjithshme e Pineve Publike,Bashkia Tirane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35 Pergjegjes Sektori i Koordinimit,Koncesioneve dhe Marredhenieve Ligjore,Drejtoria e menaxhimit te Investimeve te Huaja, Drejtoria e Pergjithshme e Pineve Publike,Bashkia Tirane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</text:p>
        <text:p text:style-name="Text_20_body">22/5/2021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27/5/2021</text:p>
        <text:p text:style-name="Horizontal_20_Line"/>
        <text:p text:style-name="P1">Përshkrimi përgjithësues i punës për pozicionin/et si më sipër është:</text:p>
        <text:p text:style-name="P1">1. Koordinon punën ndërmjet institucioneve financiare apo donatorëve deri në fazën e konkludimit të marrëveshjeve financiare apo kontratave, sipas kërkesave për informacion të kërkuara nga Sektori;<text:line-break/><text:soft-page-break/>2. Mirë administron dhe monitoron komunikimin zyrtar me këto institucione gjatë procesit të prokurimeve deri në fillimin e implementimit të një projekti;<text:line-break/>3. Krijon database për të gjithë palët e përfshira në proçesin e marrëveshjeve financiare;<text:line-break/>4. Harton letrat e korrespondencave të ndryshme me e përfshira të cilat kanë detyrime ne implementimin e Projeketeve me financim të huaj, sipas udhëzimeve të eprorit direkt;<text:line-break/>5. Përgatit dokumentacionet për takimet e kësaj drejtorie me institucionet financiare, si dhe shkresat e komunikimit shkresor;<text:line-break/>6. Koordinon punën për marrjen e informacionit në lidhje me performancën financiare dhe jo financiare për kontratat/ppp dhe raportimin në Ministrinë e Financave dhe Ekonomise, konform afateve të udhëzimeve në fuqi;<text:line-break/>7. Koordinon dokumentacionin përmbyllës të kontratave deri ne transferimin e aseteve ndërmarjeve kompetente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a- Të zotërojnë diplomë të nivelit “Master Shkencor” në Shkenca Inxhinierike/Arkitekture<text:line-break/>b- Te kete eksperience pune mbi 3 vjet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<text:soft-pag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2/5/2021</text:p>
        <text:p text:style-name="P1">1.3</text:p>
        <text:p text:style-name="P1">REZULTATET PËR FAZËN E VERIFIKIMIT PARAPRAK</text:p>
        <text:p text:style-name="P1">Në datën 24/5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igjin nr.139/2015 “Për vetqeverisjen vendore”;<text:line-break/>b- Njohuritë mbi ligjin nr.152/2013 “Për nëpunësin civil” i ndryshuar dhe aktet nënligjore në zbatim të tij;<text:line-break/>c- Njohuritë mbi ligjin nr. 9131, datë 08.09.2003 “Për rregullat e etikës në administratën publike”;<text:line-break/>d- “Kodi i Punës i Republikës të Shqipërisë”, i ndryshuar;<text:line-break/>e- Ligji 44/2015 “Kodi i procedurave administrative i Republikës së Shqipërisë”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<text:soft-page-break/>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7/5/2021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a- Të zotërojnë diplomë të nivelit “Master Shkencor” në Shkenca Inxhinierike/Arkitekture<text:line-break/>b- Te kete eksperience pune mbi 3 vjet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27/5/2021</text:p>
        <text:p text:style-name="P1"><text:soft-page-break/>2.3</text:p>
        <text:p text:style-name="P1">REZULTATET PËR FAZËN E VERIFIKIMIT PARAPRAK</text:p>
        <text:p text:style-name="P1">Në datën 6/6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- Njohuritë mbi Ligjin nr.139/2015 “Për vetqeverisjen vendore”;<text:line-break/>b- Njohuritë mbi ligjin nr.152/2013 “Për nëpunësin civil” i ndryshuar dhe aktet nënligjore në zbatim të tij;<text:line-break/>c- Njohuritë mbi ligjin nr. 9131, datë 08.09.2003 “Për rregullat e etikës në administratën publike”;<text:line-break/>d- “Kodi i Punës i Republikës të Shqipërisë”, i ndryshuar;<text:line-break/>e- Ligji 44/2015 “Kodi i procedurave administrative i Republikës së Shqipërisë”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<text:soft-page-break/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6/6/2021.</text:p>
        <text:p text:style-name="P1"/>
        <text:p text:style-name="P1"><draw:control text:anchor-type="as-char" draw:z-index="1" draw:style-name="gr1" draw:text-style-name="P2" svg:width="0.1358in" svg:height="0.1358in" draw:control="control1"/> Lëvizje paralele</text:p>
        <text:p text:style-name="P1"><draw:control text:anchor-type="as-char" draw:z-index="2" draw:style-name="gr1" draw:text-style-name="P2" svg:width="0.1358in" svg:height="0.1358in" draw:control="control2"/> Ngritje në detyrë</text:p>
        <text:p text:style-name="P1"/>
        <text:p text:style-name="P1"> APLIKONI</text:p>
      </text:section>
      <text:p text:style-name="Text_20_body">Falenderim për bashkëpunimin me <text:a xlink:type="simple" xlink:href="http://www.dap.gov.al/" office:target-frame-name="_blank" xlink:show="new" text:style-name="Internet_20_link" text:visited-style-name="Visited_20_Internet_20_Link">Administrata Lokale</text:a>   Version 1.0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" style:font-family-complex="Ari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5-12T14:10:36.838000000</meta:creation-date>
    <dc:date>2021-05-17T11:49:22.989000000</dc:date>
    <meta:editing-duration>PT1M29S</meta:editing-duration>
    <meta:editing-cycles>2</meta:editing-cycles>
    <meta:generator>LibreOffice/6.0.2.1$Windows_X86_64 LibreOffice_project/f7f06a8f319e4b62f9bc5095aa112a65d2f3ac89</meta:generator>
    <meta:document-statistic meta:table-count="0" meta:image-count="1" meta:object-count="0" meta:page-count="6" meta:paragraph-count="83" meta:word-count="1803" meta:character-count="11871" meta:non-whitespace-character-count="10138"/>
  </office:meta>
</office:document-meta>
</file>