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P2" style:family="paragraph">
      <style:paragraph-properties fo:text-align="start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office:target-frame="" xlink:href="http://lgu.dap.gov.al/api/publicationApply" xlink:type="simple">
          <form:properties>
            <form:property form:property-name="PropertyChangeNotificationEnabled" office:value-type="boolean" office:boolean-value="true"/>
          </form:properties>
          <form:radio form:name="procedureId" form:control-implementation="ooo:com.sun.star.form.component.RadioButton" xml:id="control1" form:id="control1" form:value="3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procedureId" form:control-implementation="ooo:com.sun.star.form.component.RadioButton" xml:id="control2" form:id="control2" form:value="4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85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633- Pergjegjes Sektori i Integrimit Europian,Drejtoria e Integrimit Europian dhe Projekteve te Huaja, Drejtoria e pergjithshme e Projekteve Strategjike dhe Zhvillimit Ekonomik ,Bashkia Tirane-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33- Pergjegjes Sektori i Integrimit Europian,Drejtoria e Integrimit Europian dhe Projekteve te Huaja, Drejtoria e pergjithshme e Projekteve Strategjike dhe Zhvillimit Ekonomik ,Bashkia Tirane-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21/5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26/5/2021</text:p>
        <text:p text:style-name="Horizontal_20_Line"/>
        <text:p text:style-name="P1">Përshkrimi përgjithësues i punës për pozicionin/et si më sipër është:</text:p>
        <text:p text:style-name="Text_20_body"><text:soft-page-break/>IV. DETYRAT KRYESORE<text:line-break/>1. Realizon detyrat në përputhje me politikat e institucionit, me standardet administrative dhe procedurat teknike, duke patur në konsideratë praktikat më të mira profesionale;<text:line-break/>2. Kryen punë specifike të Drejtorisë ku bën pjesë brenda udhëzimeve të përgjithshme dhe të posaçme lidhur me objektivat dhe afatet e përfundimit të detyrave;<text:line-break/>3. Mundëson konsultimin e drejtorive të Bashkisë lidhur me procesin e raportimit për procedura që rrjedhin nga procesi i integrimit në Bashkimi Evropian në nivel vendor;<text:line-break/>4. Mbikëqyr dhe zbaton detyrat e dala si rezultat i përgatitjes, monitorimit, vlerësimit dhe informimit në kuadër të procesit të integrimit evropian në nivel vendor;<text:line-break/>5. Menaxhon njësinë e informimit të BE-së në Bashkinë e Tiranës dhe koordinon punën për zbatimin e politikave të BE-së në nivel vendor;<text:line-break/>6. Menaxhon çështjet që lidhen me bashkërendimin dhe mbështetjen e strukturave administrative të bashkisë për zbatimin e politikave, të legjislacionit, procedurave dhe të shërbimeve të lidhura apo që rrjedhin nga procesi i integrimit evropian, në nivel vendor;<text:line-break/>7. Garanton pjesëmarrjen në aktivitete të ndryshme brenda dhe jashtë vendit që kanë të bëjnë me nisma në kuadër të procesit të integrimit;<text:line-break/>8. Mbikëqyr dhe koordinon procesin e hartimit të raporteve të kërkuara nga Ministritë e linjës, lidhur me përmbushjen e kritereve dhe të standardeve që rrjedhin nga procesi i integrimit evropian dhe/ose zbatimit të asistencës së BE-së, për funksionet e veta apo të deleguara të bashkisë;<text:line-break/>9. Administron dhe publikon informacionin rreth Bashkimit Evropian dhe procesit të integrimit europian të Republikës së Shqipërisë, në faqen zyrtare të Institucionit;<text:line-break/>10. Organizon aktivitete informuese dhe promovuese mbi programet dhe projektet e Bashkimit Evropian, me mbikëqyrjen dhe mbështetjen e strukturave të Koordinatorit Kombëtar të Instrumentit të Parazgjerimit (NIPAC).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Te zoteroje niveli minimal i Diplomes Master Shkencor ne Shkenca Shoqerore<text:line-break/>Te kete eksperience pune 3 vjet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soft-pag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21/5/2021</text:p>
        <text:p text:style-name="P1">1.3</text:p>
        <text:p text:style-name="P1">REZULTATET PËR FAZËN E VERIFIKIMIT PARAPRAK</text:p>
        <text:p text:style-name="P1">Në datën 23/5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- Njohuritë mbi legjislacionin për organizimin dhe funksionimin e qeverisjes vendore;<text:line-break/>b- Njohuritë mbi ligjin nr.152/2013 “Për nëpunësin civil” i ndryshuar dhe aktet nënligjore në zbatim të tij;<text:line-break/>c- Njohuritë mbi ligjin nr. 9131, datë 08.09.2003 “Per rregullat e etikës në administratën publike”;<text:line-break/>d- Njohuritë mbi ligjin nr.7961, datë 12.7.1995 “Kodi i Punës i Republikës të Shqipërisë”, i ndryshuar;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<text:soft-page-break/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26/5/2021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Te zoteroje niveli minimal i Diplomes Master Shkencor ne Shkenca Shoqerore<text:line-break/>Te kete eksperience pune 3 vjet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<text:soft-pag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26/5/2021</text:p>
        <text:p text:style-name="P1">2.3</text:p>
        <text:p text:style-name="P1">REZULTATET PËR FAZËN E VERIFIKIMIT PARAPRAK</text:p>
        <text:p text:style-name="P1">Në datën 5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a- Njohuritë mbi legjislacionin për organizimin dhe funksionimin e qeverisjes vendore;<text:line-break/>b- Njohuritë mbi ligjin nr.152/2013 “Për nëpunësin civil” i ndryshuar dhe aktet nënligjore në zbatim të tij;<text:line-break/>c- Njohuritë mbi ligjin nr. 9131, datë 08.09.2003 “Per rregullat e etikës në administratën publike”;<text:line-break/>d- Njohuritë mbi ligjin nr.7961, datë 12.7.1995 “Kodi i Punës i Republikës të Shqipërisë”, i ndryshuar;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<text:soft-page-break/>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5/6/2021.</text:p>
        <text:p text:style-name="P1"/>
        <text:p text:style-name="P1"><draw:control text:anchor-type="as-char" draw:z-index="1" draw:style-name="gr1" draw:text-style-name="P2" svg:width="0.1358in" svg:height="0.1358in" draw:control="control1"/> Lëvizje paralele</text:p>
        <text:p text:style-name="P1"><draw:control text:anchor-type="as-char" draw:z-index="2" draw:style-name="gr1" draw:text-style-name="P2" svg:width="0.1358in" svg:height="0.1358in" draw:control="control2"/> Ngritje në detyrë</text:p>
        <text:p text:style-name="P1"/>
        <text:p text:style-name="P1"><text:a xlink:type="simple" xlink:href="http://lgu.dap.gov.al/aplikant" text:style-name="Internet_20_link" text:visited-style-name="Visited_20_Internet_20_Link"><text:span text:style-name="T1">Ju duhet të hyni / rregjistroheni më parë në sistem për të aplikuar për këtë pozicion pune</text:span></text:a></text:p>
      </text:section>
      <text:p text:style-name="Text_20_body">Falenderim për bashkëpunimin me <text:a xlink:type="simple" xlink:href="http://www.dap.gov.al/" office:target-frame-name="_blank" xlink:show="new" text:style-name="Internet_20_link" text:visited-style-name="Visited_20_Internet_20_Link">Administrata Lokale</text:a>   Version 1.0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11T12:54:55.313000000</meta:creation-date>
    <dc:date>2021-05-11T13:23:24.315000000</dc:date>
    <meta:editing-duration>PT1M6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6" meta:paragraph-count="83" meta:word-count="1943" meta:character-count="12734" meta:non-whitespace-character-count="10862"/>
  </office:meta>
</office:document-meta>
</file>