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T1" style:family="text">
      <style:text-properties fo:font-weight="bold"/>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3" text:outline-level="3">Bashkia Tiranë</text:h>
      <text:p text:style-name="Horizontal_20_Line"/>
      <text:section text:style-name="Sect1" text:name="card-body card-padding">
        <text:h text:style-name="Heading_20_1" text:outline-level="1">#00000584</text:h>
        <text:h text:style-name="Heading_20_1" text:outline-level="1">BASHKIA TIRANË</text:h>
        <text:p text:style-name="P1"><draw:frame draw:style-name="fr1" draw:name="Image1" text:anchor-type="as-char" svg:width="0.7862in" svg:height="0.3929in" draw:z-index="0"><draw:image xlink:href="https://lgu.hrm.gov.al/images/logo_tr_100.png" xlink:type="simple" xlink:show="embed" xlink:actuate="onLoad" loext:mime-type=""/><svg:title>Logo</svg:title></draw:frame></text:p>
        <text:p text:style-name="Text_20_body">SHPALLJE PËR LËVIZJE PARALELE<text:line-break/>PRANIM NË SHËRBIMIN CIVIL<text:line-break/>NË KATEGORINË EKZEKUTIVE</text:p>
        <text:p text:style-name="Text_20_body">631- Lloji i diplomës "Shkenca Ekonomike ". Niveli minimal i diplomës "Bachelor"</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631- Specialist - Sektori i Kontrollit Financiar dhe Kontabilitetit, Drejtoria e Finances, Drejtoria e Pergjithshme e Menaxhimit Financiar,Bashkia Tiranë - Kategoria: IV-a<text:line-break/>2.<text:line-break/>3. {"enabled":true,"emptyMessage":"","validationText":"Inspektor - Njesia Administrative Njesia Bashkiake nr.9, Njesia Administrative Njesia Bashkiake nr.9, Drejtoria e Statistikave - Kategoria: III-a","valueAsString":"Inspektor - Njesia Administrative Njesia Bashkiake nr.9, Njesia Administrative Njesia Bashkiake nr.9, Drejtoria e Statistikave - Kategoria: III-a","lastSetTe</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20/5/2021</text:p>
        <text:p text:style-name="Horizontal_20_Line"/>
        <text:p text:style-name="Text_20_body">Afati për dorëzimin e dokumentave për:</text:p>
        <text:p text:style-name="Text_20_body">PRANIM NË SHËRBIMIN CIVIL</text:p>
        <text:p text:style-name="Text_20_body"><text:soft-page-break/>25/5/2021</text:p>
        <text:p text:style-name="P1">Përshkrimi përgjithësues i punës për pozicionin/et si më sipër është:</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 b - Të mos kenë masë disiplinore në fuqi; c - Të kenë të paktën vlerësimin e fundit “mirë” apo “shumë mirë”.</text:p>
        <text:p text:style-name="P1">Kandidatët duhet të plotësojnë kërkesat e posaçme si vijon:</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20/5/2021</text:p>
        <text:p text:style-name="P1">1.3</text:p>
        <text:p text:style-name="P1">REZULTATET PËR FAZËN E VERIFIKIMIT PARAPRAK</text:p>
        <text:p text:style-name="P1">Në datën 22/5/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text:soft-pag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25/5/2021</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 b - Të ketë zotësi të plotë për të vepruar; c - Të zotërojë gjuhën shqipe, të shkruar dhe të folur; d - Të jetë në kushte shëndetësore që e lejojnë të kryejë detyrën përkatëse; e - Të <text:soft-page-break/>mos jetë i dënuar me vendim të formës së prerë për kryerjen e një krimi apo për kryerjen e një kundërvajtjeje penale me dashje; f - Ndaj tij të mos jetë marrë masa disiplinore e largimit nga shërbimi civil, që nuk është shuar sipas ligjit 152/2013 “Për nëpunësin civil” i ndryshuar.</text:p>
        <text:p text:style-name="P1">Kandidatët duhet të plotësojnë kërkesat e posaçme si vijon:</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25/5/2021</text:p>
        <text:p text:style-name="P1">2.3</text:p>
        <text:p text:style-name="P1">REZULTATET PËR FAZËN E VERIFIKIMIT PARAPRAK</text:p>
        <text:p text:style-name="P1"><text:soft-page-break/>Në datën 4/6/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P1">Kandidatët gjatë intervistës së strukturuar me gojë do të vlerësohen në lidhje me:</text:p>
        <text:p text:style-name="P1">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
      </text:section>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in 0.0016in 0.0008in" fo:padding="0in"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Mangal" style:font-family-complex="Mang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5-11T09:22:37.366000000</meta:creation-date>
    <dc:date>2021-05-11T09:26:39.295000000</dc:date>
    <meta:editing-duration>PT4M1S</meta:editing-duration>
    <meta:editing-cycles>2</meta:editing-cycles>
    <meta:generator>LibreOffice/6.0.2.1$Windows_X86_64 LibreOffice_project/f7f06a8f319e4b62f9bc5095aa112a65d2f3ac89</meta:generator>
    <meta:print-date>2021-05-11T09:24:02.020000000</meta:print-date>
    <meta:document-statistic meta:table-count="0" meta:image-count="1" meta:object-count="0" meta:page-count="5" meta:paragraph-count="74" meta:word-count="1682" meta:character-count="10975" meta:non-whitespace-character-count="9356"/>
  </office:meta>
</office:document-meta>
</file>