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261in" fo:margin-right="-0.202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section text:style-name="Sect1" text:name="card-body card-padding">
        <text:h text:style-name="Heading_20_1" text:outline-level="1">#00000570</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20- Lloji i diplomës "Shkenca Ekonom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20- Specialist - Sektori i Buxhetit Per Rindertimin, Drejtoria e Buxhetit, Drejtoria e Pergjithshme e Menaxhimit Financiar, Bashkia Tiranë - Kategoria: IV-a</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4/12/2020</text:p>
        <text:p text:style-name="Horizontal_20_Line"/>
        <text:p text:style-name="Text_20_body">Afati për dorëzimin e dokumentave për:</text:p>
        <text:p text:style-name="Text_20_body">PRANIM NË SHËRBIMIN CIVIL</text:p>
        <text:p text:style-name="Text_20_body">29/12/2020</text:p>
        <text:p text:style-name="P1">Përshkrimi përgjithësues i punës për pozicionin/et si më sipër është:</text:p>
        <text:p text:style-name="Text_20_body"><text:line-break/>1. Punon mbi planifikimin e përdorimit të fondeve që transferohen nga programi i veçantë i buxheti të shtetit për Bashkinë Tiranë, në funksion të realizimit të programeve të procesit të rindërtimit dhe të mirëfunksionimit të fondit të rindërtimit e cila kryhet sipas rregullave e procedurave të parashikuara në aktin normative nr. 9 date 16.12.2019 dhe parashikimeve të legjislacionit në fuqi për menaxhimin e sistemit buxhetor dhe ligjit <text:soft-page-break/>përkatës për buxhetin vjetor;<text:line-break/>2. Merr informacione nga me strukturat e tjera, për zhvillimin sa më efektiv të programeve të procesit të rindërtimit të objekteve të dëmtuara dhe të shkatërruara;<text:line-break/>3. Ndjek realizimin e shpenzimeve të institucionit për rindërtimin sipas projekteve model, të banesave individuale të dëmtuara nga tërmeti, ndërtimin dhe rikonstruksionin e infrastrukturës publike dhe do ndërhyrje tjetër në funksion të rindërtimit të banesave individuale jashtë zonave të reja të shpallura;<text:line-break/>4. Përgatit raporte për situatën financiare të intitucionit në lidhje me fondet e rindërtimit Drejtorin e Drejtorisë së Përgjithshme të Financës si dhe Ministrinë e Financës, Ministrinë e Shteti për Rindërtim, këto të fundit sa herë që i kërkohet informocion për mënyrën e përdorimit dhe të eficiencës së arritur për çdo fond i transferuar nga programi i veçantë i buxhetit të shtetit;<text:line-break/>5. Merr pjesë në komisione e posaçëm, i cili vlerëson kërkesat e subjekteve që përfitojnë nga programet e procesit të rindërtimit;<text:line-break/>6. Realizon detyrat në përputhje me politikat e institucionit, me standardet administrative dhe procedurat teknike, si dhe duke mbajtur parasysh praktikat më të mira profesionale.</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ë zotërojë diplomë të nivelit “Bachelor ” në Shkenca Ekonom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text:soft-page-break/>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4/12/2020</text:p>
        <text:p text:style-name="P1">1.3</text:p>
        <text:p text:style-name="P1">REZULTATET PËR FAZËN E VERIFIKIMIT PARAPRAK</text:p>
        <text:p text:style-name="P1">Në datën 26/12/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Text_20_body">a) Ligji 139/2015 "Per veteqeverisjen vendore"<text:line-break/>b) Ligjin Nr. 152/2013 “Për nëpunësin civil” të ndryshuar si dhe aktet nenligjore ne zbatim te tij.<text:line-break/>c) Ligji nr.9936 date 26.02.2008 “ Per menaxhimin e sistemit buxhetor ne RSH”, I ndryshuar<text:line-break/>d) Ligji nr. 68/2017 per Financat e Vetqeverisjes Vendore;<text:line-break/>e) Ligji nr. 10 296 date 08.07.2010, I ndryshuar me ligjin nr.110/2015, datë 15.10.2015 “Për menaxhimin Financiar dhe Kontrollit” I unifik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text:soft-page-break/>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9/12/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ë zotërojë diplomë të nivelit “Bachelor ” në Shkenca Ekonomike.</text:p>
        <text:p text:style-name="P1">2.2</text:p>
        <text:p text:style-name="P1">DOKUMENTACIONI, MËNYRA DHE AFATI I DORËZIMIT</text:p>
        <text:p text:style-name="P1">Kandidatët që aplikojnë duhet të dorëzojnë dokumentat si më poshtë:<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9/12/2020</text:p>
        <text:p text:style-name="P1">2.3</text:p>
        <text:p text:style-name="P1">REZULTATET PËR FAZËN E VERIFIKIMIT PARAPRAK</text:p>
        <text:p text:style-name="P1">Në datën 8/1/2021, Njësia e Burimeve Njerëzore - Bashkia Tiranë, do të shpallë në faqen elektronike të Portalit të Vëndeve Vakante të Pushtetit Vendor, në portalin “Shërbimi Kombëtar i Punësimit”, dhe në stendat <text:soft-page-break/>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Text_20_body">a) Ligji 139/2015 "Per veteqeverisjen vendore"<text:line-break/>b) Ligjin Nr. 152/2013 “Për nëpunësin civil” të ndryshuar si dhe aktet nenligjore ne zbatim te tij.<text:line-break/>c) Ligji nr.9936 date 26.02.2008 “ Per menaxhimin e sistemit buxhetor ne RSH”, I ndryshuar<text:line-break/>d) Ligji nr. 68/2017 per Financat e Vetqeverisjes Vendore;<text:line-break/>e) Ligji nr. 10 296 date 08.07.2010, I ndryshuar me ligjin nr.110/2015, datë 15.10.2015 “Për menaxhimin Financiar dhe Kontrollit” I unifikuar</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5264in" fo:margin-bottom="0.5945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12-14T12:03:31.044000000</meta:creation-date>
    <meta:print-date>2020-12-14T12:07:58.707000000</meta:print-date>
    <dc:date>2020-12-14T12:08:38.029000000</dc:date>
    <meta:editing-duration>PT5M7S</meta:editing-duration>
    <meta:editing-cycles>1</meta:editing-cycles>
    <meta:document-statistic meta:table-count="0" meta:image-count="1" meta:object-count="0" meta:page-count="5" meta:paragraph-count="78" meta:word-count="1932" meta:character-count="12504" meta:non-whitespace-character-count="10642"/>
    <meta:generator>LibreOffice/6.0.2.1$Windows_X86_64 LibreOffice_project/f7f06a8f319e4b62f9bc5095aa112a65d2f3ac89</meta:generator>
  </office:meta>
</office:document-meta>
</file>