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45</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595 Lloji i diplomës "Shkenca Ekonom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595 Specialist Finance - Sektori i Sherbimeve Mbeshtetese, Njesia Administrative Zall Bastar, Bashkia Tirane - Kategoria: IV-a<text:line-break/>2. {"enabled":true,"emptyMessage":"","validatio</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12/10/2020</text:p>
        <text:p text:style-name="Horizontal_20_Line"/>
        <text:p text:style-name="Text_20_body">Afati për dorëzimin e dokumentave për:</text:p>
        <text:p text:style-name="Text_20_body">PRANIM NË SHËRBIMIN CIVIL</text:p>
        <text:p text:style-name="Text_20_body">17/10/2020</text:p>
        <text:p text:style-name="P1">Përshkrimi përgjithësues i punës për pozicionin/et si më sipër është:</text:p>
        <text:p text:style-name="P1">1</text:p>
        <text:p text:style-name="P1"><text:soft-page-break/>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 b - Të mos kenë masë disiplinore në fuqi; c - Të kenë të paktën vlerësimin e fundit “mirë” apo “shumë mirë”.</text:p>
        <text:p text:style-name="P1">Kandidatët duhet të plotësojnë kërkesat e posaçme si vijon:</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12/10/2020</text:p>
        <text:p text:style-name="P1">1.3</text:p>
        <text:p text:style-name="P1">REZULTATET PËR FAZËN E VERIFIKIMIT PARAPRAK</text:p>
        <text:p text:style-name="P1">Në datën 14/10/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text:soft-page-break/>1.4</text:p>
        <text:p text:style-name="P1">FUSHAT E NJOHURIVE, AFTËSITË DHE CILËSITË MBI TË CILAT DO TË ZHVILLOHET INTERVISTA</text:p>
        <text:p text:style-name="P1">Kandidatët do të testohen në lidhje me:</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17/10/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 b - Të ketë zotësi të plotë për të vepruar; c - Të zotërojë gjuhën shqipe, të shkruar dhe të folur; d - Të jetë në kushte shëndetësore që e lejojnë të kryejë detyrën përkatëse; e - Të mos jetë i dënuar me vendim të formës së prerë për kryerjen e një krimi apo për kryerjen e një kundërvajtjeje penale me dashje; f - Ndaj tij të mos jetë marrë masa disiplinore e largimit nga shërbimi civil, që nuk është shuar sipas ligjit 152/2013 “Për nëpunësin civil” i ndryshuar.</text:p>
        <text:p text:style-name="P1"><text:soft-page-break/>Kandidatët duhet të plotësojnë kërkesat e posaçme si vijon:</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17/10/2020</text:p>
        <text:p text:style-name="P1">2.3</text:p>
        <text:p text:style-name="P1">REZULTATET PËR FAZËN E VERIFIKIMIT PARAPRAK</text:p>
        <text:p text:style-name="P1">Në datën 27/10/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text:soft-page-break/>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10-06T10:33:26.307000000</meta:creation-date>
    <dc:date>2020-10-06T10:38:45.133000000</dc:date>
    <meta:editing-duration>PT5M19S</meta:editing-duration>
    <meta:editing-cycles>2</meta:editing-cycles>
    <meta:generator>LibreOffice/6.0.2.1$Windows_X86_64 LibreOffice_project/f7f06a8f319e4b62f9bc5095aa112a65d2f3ac89</meta:generator>
    <meta:print-date>2020-10-06T10:34:31.289000000</meta:print-date>
    <meta:document-statistic meta:table-count="0" meta:image-count="1" meta:object-count="0" meta:page-count="5" meta:paragraph-count="74" meta:word-count="1642" meta:character-count="10605" meta:non-whitespace-character-count="9026"/>
  </office:meta>
</office:document-meta>
</file>