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6400000064B1731E9087B8795B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27</text:h>
        <text:h text:style-name="Heading_20_1" text:outline-level="1">BASHKIA TIRANË</text:h>
        <text:p text:style-name="P1"><draw:frame draw:style-name="fr1" draw:name="Image1" text:anchor-type="as-char" svg:width="1.0417in" svg:height="1.0417in" draw:z-index="0"><draw:image xlink:href="Pictures/100002010000006400000064B1731E9087B8795B.png" xlink:type="simple" xlink:show="embed" xlink:actuate="onLoad" loext:mime-type="image/png"/><svg:title>Logo</svg:title></draw:frame></text:p>
        <text:p text:style-name="Text_20_body">SHPALLJE PËR LËVIZJE PARALELE<text:line-break/>NGRITJE NË DETYRË<text:line-break/>PRANIM NGA JASHTË SHËRBIMIT CIVIL<text:line-break/>NË KATEGORINË E MESME DHE E ULËT DREJTUESE</text:p>
        <text:p text:style-name="Text_20_body">577- Përgjegjës Sektori - Sektori i Objekteve në Bashkëpronësi, Drejtoria e Objekteve në Bashkëpronësi, Drejtoria e Pergjithshme e Objekteve ne Bashkepronesi Adminsitrimit te NjA-ve dhe Emergjencave Civile,, Bashkia Tiranë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, ngritjes në detyrë dhe pranimit nga jashtë për pozicionin:</text:p>
        <text:p text:style-name="Text_20_body">577- Përgjegjës Sektori - Sektori i Objekteve në Bashkëpronësi, Drejtoria e Objekteve në Bashkëpronësi, Drejtoria e Pergjithshme e Objekteve ne Bashkepronesi Adminsitrimit te NjA-ve dhe Emergjencave Civile,, Bashkia Tiranë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 dhe pranimit nga jashtë shërbimit civil.</text:p>
        <text:p text:style-name="Text_20_body">PËR TË TRE PROCEDURAT (LËVIZJE PARALELE, NGRITJE NË DETYRË, PRANIM NË SHËRBIMIN CIVIL) APLIKOHET NË TË NJËJTËN KOHË!</text:p>
        <text:p text:style-name="Text_20_body">Afati për dorëzimin e dokumentave për:</text:p>
        <text:p text:style-name="Text_20_body">LËVIZJE PARALELE</text:p>
        <text:p text:style-name="Text_20_body">23/8/2020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<text:soft-page-break/>28/8/2020</text:p>
        <text:p text:style-name="Horizontal_20_Line"/>
        <text:p text:style-name="Text_20_body">Afati për dorëzimin e dokumentave për:</text:p>
        <text:p text:style-name="Text_20_body">PRANIM NGA JASHTË SHËRBIMIT CIVIL</text:p>
        <text:p text:style-name="Text_20_body">28/8/2020</text:p>
        <text:p text:style-name="P1">Përshkrimi përgjithësues i punës për pozicionin/et si më sipër është:</text:p>
        <text:p text:style-name="P1">• Menaxhon dhe monitoron mbajtjen e regjistrit të Bashkëpronësisë;<text:line-break/>• Monitoron dhe verifikon kontratat e depozituara midis kryesive të rregjistruara në rregjistrin e bashkëpronësisë dhe administratorëve të rregjistruar në librin e administratorëve;<text:line-break/>• Mbikqyrja e punës inspektuese për përmbushjen dhe respektimin e detyrimeve ligjore nga administratorët e pallatit;<text:line-break/>• Propozon dhe evidenton informacione për mbledhje të kryera nga Keshilli Bashkiak,për standartet minimale,ruajtjen e higjenës,shëndetit publik,mbrojtjen kundër zjarrit,si dhe mirëmbajtjen fizike të mjediseve të brendshme,të fasadave,mjediseve rrethuese që janë pjesë e aktit të bashkëpronësisë;<text:line-break/>• Propozon dhe evidenton informacione për mbledhje të kryera nga Keshilli Bashkiak,për standardet minimale,të sensibilizimit të sjelljes qytetare në këto mjedise për përmirësimin e ambjenteve në pronësi të përbashkët në komunitet,si dhe harton programe dhe organizime sensibilizuese referuar kompetencave përkatëse të linjës;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zotërojë diplomë universitare të nivelit minimal “Master Shkencor” në Shkenca Shoqërore,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<text:soft-pag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3/8/2020</text:p>
        <text:p text:style-name="P1">1.3</text:p>
        <text:p text:style-name="P1">REZULTATET PËR FAZËN E VERIFIKIMIT PARAPRAK</text:p>
        <text:p text:style-name="P1">Në datën 25/8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nr.139/2015 për Vetëqëverisjen Vendore;<text:line-break/>b) Ligji nr 152/2013 “Për nëpunësin Civil”, i ndryshuar;<text:line-break/>c) Njohuritë mbi ligjin nr. 9131, datë 08.09.2003 “Per rregullat e etikës në administratën publike”;<text:line-break/>d) Njohuritë mbi ligjin Nr. 10112, datë 09.04.2009, “Për administrimin e bashkëpronësisë në ndërtesat e banimit”.<text:line-break/>e) Ligji nr.44/2015 Kodi i Proçedurave Administrative në Republikën e Shqipërisë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soft-pag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8/8/2020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zotërojë diplomë universitare të nivelit minimal “Master Shkencor” në Shkenca Shoqërore,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<text:soft-page-break/>të aplikantit dhe duke ndjekur në vijmësi udhëzimet online<text:line-break/>https://lgu.hrm.gov.al/</text:p>
        <text:p text:style-name="P1">Aplikimi dhe dorëzimi i dokumentave online për procedurën e ngritjes në detyrë duhet të bëhet brenda datës: 28/8/2020</text:p>
        <text:p text:style-name="P1">2.3</text:p>
        <text:p text:style-name="P1">REZULTATET PËR FAZËN E VERIFIKIMIT PARAPRAK</text:p>
        <text:p text:style-name="P1">Në datën 7/9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nr.139/2015 për Vetëqëverisjen Vendore;<text:line-break/>b) Ligji nr 152/2013 “Për nëpunësin Civil”, i ndryshuar;<text:line-break/>c) Njohuritë mbi ligjin nr. 9131, datë 08.09.2003 “Per rregullat e etikës në administratën publike”;<text:line-break/>d) Njohuritë mbi ligjin Nr. 10112, datë 09.04.2009, “Për administrimin e bashkëpronësisë në ndërtesat e banimit”.<text:line-break/>e) Ligji nr.44/2015 Kodi i Proçedurave Administrative në Republikën e Shqipërisë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<text:soft-page-break/>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7/9/2020.</text:p>
        <text:p text:style-name="P1">3</text:p>
        <text:p text:style-name="P1">PRANIM NË SHËRBIMIN CIVIL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8/8/2020</text:p>
        <text:p text:style-name="P1">3.1</text:p>
        <text:p text:style-name="P1">KUSHTET QË DUHET TË PLOTËSOJË KANDIDATI NË PROCEDURËN E PRANIMIT NË SHËRBIMIN CIVIL DHE KRITERET E VEÇANTA</text:p>
        <text:p text:style-name="P1">Për këtë procedurë kanë të drejtë të aplikojnë të gjithë kandidatët jashtë sistemit të shërbimit civil, që plotësojnë kërkesat e përgjithshme sipas nenit 21, të ligjit 152/2013 “Për nëpunësin civil” i ndryshuar.</text:p>
        <text:p text:style-name="P1">Kushtet që duhet të plotësojë kandidati në procedurën e pranimit në shërbimin civil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zotërojë diplomë universitare të nivelit minimal “Master Shkencor” në Shkenca Shoqërore,</text:p>
        <text:p text:style-name="P1">3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procedurën e pranimit në kategorinë ekzekutive duhet të bëhet brenda datës: 7/10/2020</text:p>
        <text:p text:style-name="P1">3.3</text:p>
        <text:p text:style-name="P1">REZULTATET PËR FAZËN E VERIFIKIMIT PARAPRAK</text:p>
        <text:p text:style-name="P1">Në datën 7/9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3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nr.139/2015 për Vetëqëverisjen Vendore;<text:line-break/>b) Ligji nr 152/2013 “Për nëpunësin Civil”, i ndryshuar;<text:line-break/>c) Njohuritë mbi ligjin nr. 9131, datë 08.09.2003 “Per rregullat e etikës në administratën publike”;<text:line-break/>d) Njohuritë mbi ligjin Nr. 10112, datë 09.04.2009, “Për administrimin e bashkëpronësisë në ndërtesat e banimit”.<text:line-break/>e) Ligji nr.44/2015 Kodi i Proçedurave Administrative në Republikën e Shqipërisë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3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3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6043in" fo:margin-bottom="0.7811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13T13:19:37.653000000</meta:creation-date>
    <dc:date>2020-08-13T13:20:01.992000000</dc:date>
    <meta:editing-duration>PT24S</meta:editing-duration>
    <meta:editing-cycles>1</meta:editing-cycles>
    <meta:document-statistic meta:table-count="0" meta:image-count="1" meta:object-count="0" meta:page-count="7" meta:paragraph-count="113" meta:word-count="2546" meta:character-count="16816" meta:non-whitespace-character-count="14374"/>
    <meta:generator>LibreOffice/6.0.2.1$Windows_X86_64 LibreOffice_project/f7f06a8f319e4b62f9bc5095aa112a65d2f3ac89</meta:generator>
  </office:meta>
</office:document-meta>
</file>