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06400000064B1731E9087B8795B.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26</text:h>
        <text:h text:style-name="Heading_20_1" text:outline-level="1">BASHKIA TIRANË</text:h>
        <text:p text:style-name="P1"><draw:frame draw:style-name="fr1" draw:name="Image1" text:anchor-type="as-char" svg:width="1.0417in" svg:height="1.0417in" draw:z-index="0"><draw:image xlink:href="Pictures/100002010000006400000064B1731E9087B8795B.png" xlink:type="simple" xlink:show="embed" xlink:actuate="onLoad" loext:mime-type="image/png"/><svg:title>Logo</svg:title></draw:frame></text:p>
        <text:p text:style-name="Text_20_body">SHPALLJE PËR LËVIZJE PARALELE<text:line-break/>PRANIM NË SHËRBIMIN CIVIL<text:line-break/>NË KATEGORINË EKZEKUTIVE</text:p>
        <text:p text:style-name="Text_20_body">576-Lloji i diplomës "Shkenca Inxhinier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576-Specialist - Zyra e Administrimit dhe Mbrojtjes së Tokës, Njësia Administrative Kashar, Bashkia Tiranë - Kategoria: IV-a</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2/8/2020</text:p>
        <text:p text:style-name="Horizontal_20_Line"/>
        <text:p text:style-name="Text_20_body">Afati për dorëzimin e dokumentave për:</text:p>
        <text:p text:style-name="Text_20_body">PRANIM NË SHËRBIMIN CIVIL</text:p>
        <text:p text:style-name="Text_20_body">27/8/2020</text:p>
        <text:p text:style-name="P1"><text:soft-page-break/>Përshkrimi përgjithësues i punës për pozicionin/et si më sipër është:</text:p>
        <text:p text:style-name="P1">- Organizon ndjek dhe bashkërendon punën, afatet, detyrat e ngarkuara brenda sektorit dhe siguron bashkepunimin me struktura dhe instanca te tjera.<text:line-break/>- Menaxhon dhe merr masa për mbrojtjen e tokës bujqësore, në pronësi shtetërore dhe private në territorin e Njësisë Administrative;<text:line-break/>-Mban dhe ruan me inventarizim, dokumentacionin kadastral si dhe grumbullon dhe sistemon dokumentacionin e ri kadastral për tokën bujqësore;<text:line-break/>- Ndjek veprimtarinë për evidentimin e tokave bujqësore të pakultivuara si dhe procedurat për qiradhënien e tokave bujqësore në pronësi shtetërore apo në përdorim.<text:line-break/>- Pergatit të dhëna dhe informacione për përdorimin e resurseve të tokës sipas kërkesave që bëhen nga Bashkia apo institucione të tjera;<text:line-break/>- Shqyrton ankesat që paraqiten nga persona fizikë e juridike që kanë si objekt masat për mbrojtjen e tokës si dhe shmangien e rreziqeve të dëmtimit të tokës bujqësore nga faktorë natyralë e artificialë.</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a- Të zotërojnë diplomë të nivelit “Bachelor" në Shkenca Inxhinierike /Agronom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soft-pag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2/8/2020</text:p>
        <text:p text:style-name="P1">1.3</text:p>
        <text:p text:style-name="P1">REZULTATET PËR FAZËN E VERIFIKIMIT PARAPRAK</text:p>
        <text:p text:style-name="P1">Në datën 24/8/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egjislacionin për organizimin dhe funksionimin e qeverisjes vendore;<text:line-break/>b- Ligji 139/2015 “Për vetqeverisjen vendore”<text:line-break/>c- Ligji nr 152/2013 “Për nëpunësin Civil”<text:line-break/>d- Ligji Nr. 107/2014 “Per Planifikimin dhe Zhvillimin e Territorit“<text:line-break/>e- Njohuritë mbi ligjin Nr.9244, datë 17.6.2004 ”Për mbrojtjen e tokës bujqësore”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text:soft-page-break/>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7/8/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a- Të zotërojnë diplomë të nivelit “Bachelor" në Shkenca Inxhinierike /Agronomik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ext:soft-page-break/>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7/8/2020</text:p>
        <text:p text:style-name="P1">2.3</text:p>
        <text:p text:style-name="P1">REZULTATET PËR FAZËN E VERIFIKIMIT PARAPRAK</text:p>
        <text:p text:style-name="P1">Në datën 6/9/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a- Njohuritë mbi legjislacionin për organizimin dhe funksionimin e qeverisjes vendore;<text:line-break/>b- Ligji 139/2015 “Për vetqeverisjen vendore”<text:line-break/>c- Ligji nr 152/2013 “Për nëpunësin Civil”<text:line-break/>d- Ligji Nr. 107/2014 “Per Planifikimin dhe Zhvillimin e Territorit“<text:line-break/>e- Njohuritë mbi ligjin Nr.9244, datë 17.6.2004 ”Për mbrojtjen e tokës bujqësore” i ndryshuar.</text:p>
        <text:p text:style-name="P1">Kandidatët gjatë intervistës së strukturuar me gojë do të vlerësohen në lidhje me:</text:p>
        <text:p text:style-name="P1"><text:soft-page-break/>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8-13T13:16:00.188000000</meta:creation-date>
    <dc:date>2020-08-13T13:16:27.240000000</dc:date>
    <meta:editing-duration>PT27S</meta:editing-duration>
    <meta:editing-cycles>1</meta:editing-cycles>
    <meta:document-statistic meta:table-count="0" meta:image-count="1" meta:object-count="0" meta:page-count="6" meta:paragraph-count="79" meta:word-count="1897" meta:character-count="12315" meta:non-whitespace-character-count="10486"/>
    <meta:generator>LibreOffice/6.0.2.1$Windows_X86_64 LibreOffice_project/f7f06a8f319e4b62f9bc5095aa112a65d2f3ac89</meta:generator>
  </office:meta>
</office:document-meta>
</file>