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6400000064B1731E9087B8795B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25</text:h>
        <text:h text:style-name="Heading_20_1" text:outline-level="1">BASHKIA TIRANË</text:h>
        <text:p text:style-name="P1"><draw:frame draw:style-name="fr1" draw:name="Image1" text:anchor-type="as-char" svg:width="1.0417in" svg:height="1.0417in" draw:z-index="0"><draw:image xlink:href="Pictures/100002010000006400000064B1731E9087B8795B.png" xlink:type="simple" xlink:show="embed" xlink:actuate="onLoad" loext:mime-type="image/png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575-Përgjegjës Sektori - Sektori i Shërbimeve Mbështetëse, Njesia Administrative Shëngjergj, Bashkia Tiranë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575-Përgjegjës Sektori - Sektori i Shërbimeve Mbështetëse, Njesia Administrative Shëngjergj, Bashkia Tiranë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2/8/2020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7/8/2020</text:p>
        <text:p text:style-name="Horizontal_20_Line"/>
        <text:p text:style-name="P1"><text:soft-page-break/>Përshkrimi përgjithësues i punës për pozicionin/et si më sipër është:</text:p>
        <text:p text:style-name="P1">-Organizon dhe drejton punën që lidhet me administrimin e vlerave materiale e monetare, me pranimin, punimin dhe evidentimit të dokumentacionit dhe korespondencës, me mirëmbajtjen, sigurimin e institucionit dhe të pasurisë së tij.<text:line-break/>-Përgjigjet për zbatimin e rregullave për organizimin e brëndshëm të punës dhe të proçedurave administrative.<text:line-break/>-Organizon, drejton, kordinon dhe kontrollon punën e sektorit dhe specialistëve dhe punonjësve që janë nën autoritetin e sektorit të tij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zotërojnë diplomë të nivelit “Master Shkencor” në shkenca Shoqërore/ekonomike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lëvizjen paralele duhet të bëhet brenda datës: 22/8/2020</text:p>
        <text:p text:style-name="P1">1.3</text:p>
        <text:p text:style-name="P1">REZULTATET PËR FAZËN E VERIFIKIMIT PARAPRAK</text:p>
        <text:p text:style-name="P1">Në datën 24/8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për Vetëqëverisjen Vendore;<text:line-break/>b- Njohuritë mbi ligjin nr.152/2013 “Për nëpunësin civil” i ndryshuar dhe aktet nënligjore në zbatim të tij;<text:line-break/>c- Ligji nr.9131,datë 08.09.2003 " Për rregullat e etikës në administratën publike"<text:line-break/>d- Kodi i procedurave administrative ne RSH<text:line-break/>e- Ligji për menaxhimin financiar dhe kontrollin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<text:soft-page-break/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7/8/2020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ërojnë diplomë të nivelit “Master Shkencor” në shkenca Shoqërore/ekonomike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27/8/2020</text:p>
        <text:p text:style-name="P1">2.3</text:p>
        <text:p text:style-name="P1">REZULTATET PËR FAZËN E VERIFIKIMIT PARAPRAK</text:p>
        <text:p text:style-name="P1">Në datën 6/9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<text:soft-page-break/>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për Vetëqëverisjen Vendore;<text:line-break/>b- Njohuritë mbi ligjin nr.152/2013 “Për nëpunësin civil” i ndryshuar dhe aktet nënligjore në zbatim të tij;<text:line-break/>c- Ligji nr.9131,datë 08.09.2003 " Për rregullat e etikës në administratën publike"<text:line-break/>d- Kodi i procedurave administrative ne RSH<text:line-break/>e- Ligji për menaxhimin financiar dhe kontrollin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13T13:11:29.453000000</meta:creation-date>
    <dc:date>2020-08-13T13:12:39.093000000</dc:date>
    <meta:editing-duration>PT1M9S</meta:editing-duration>
    <meta:editing-cycles>1</meta:editing-cycles>
    <meta:document-statistic meta:table-count="0" meta:image-count="1" meta:object-count="0" meta:page-count="5" meta:paragraph-count="78" meta:word-count="1608" meta:character-count="10531" meta:non-whitespace-character-count="8994"/>
    <meta:generator>LibreOffice/6.0.2.1$Windows_X86_64 LibreOffice_project/f7f06a8f319e4b62f9bc5095aa112a65d2f3ac89</meta:generator>
  </office:meta>
</office:document-meta>
</file>