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6400000064B1731E9087B8795B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Rezultatet e verifikimit</text:h>
      <text:p text:style-name="Horizontal_20_Line"/>
      <text:section text:style-name="Sect1" text:name="card-body card-padding">
        <text:h text:style-name="Heading_20_1" text:outline-level="1">#00000515</text:h>
        <text:h text:style-name="Heading_20_1" text:outline-level="1">BASHKIA TIRANË</text:h>
        <text:p text:style-name="P1"><draw:frame draw:style-name="fr1" draw:name="Image1" text:anchor-type="as-char" svg:width="1.0417in" svg:height="1.0417in" draw:z-index="0"><draw:image xlink:href="Pictures/100002010000006400000064B1731E9087B8795B.png" xlink:type="simple" xlink:show="embed" xlink:actuate="onLoad" loext:mime-type="image/png"/><svg:title>Logo</svg:title></draw:frame></text:p>
        <text:p text:style-name="Text_20_body">NJOFTIM MBI REZULTATET E VERIFIKIMIT PËR LËVIZJE PARALELE NË KATEGORINË E MESME DHE E ULËT DREJTUESE</text:p>
        <text:p text:style-name="Text_20_body">Në zbatim të nenit 26 të ligjit 152/2013 “Për nëpunësin civil” i ndryshuar, si dhe të pikës 13, të Kreut II, të Vendimit nr. 242, datë 18/03/2015, të Këshillit të Ministrave, Bashkia Tiranë, në përfundim të verifikimit paraprak të kandidatëve, për përmbushjen e kushteve të lëvizjes paralele dhe kërkesave të posaçme të përcaktuara në shpalljen për konkurrim, njofton se për pozicionin:</text:p>
        <text:p text:style-name="Text_20_body">1. 566- Pergjegjes Sektori - Sektori i Marredhenieve me Mediat, Drejtoria e Informacionit, Bashkia Tirane - Kategoria: III-a<text:line-break/><text:line-break/><text:line-break/>Nuk ka kandidatë të kualifikuar për të vazhduar fazën e dytë të konkurimit</text:p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29T11:07:21.399000000</meta:creation-date>
    <dc:date>2020-07-29T11:07:42.806000000</dc:date>
    <meta:editing-duration>PT21S</meta:editing-duration>
    <meta:editing-cycles>1</meta:editing-cycles>
    <meta:document-statistic meta:table-count="0" meta:image-count="1" meta:object-count="0" meta:page-count="1" meta:paragraph-count="7" meta:word-count="114" meta:character-count="734" meta:non-whitespace-character-count="624"/>
    <meta:generator>LibreOffice/6.0.2.1$Windows_X86_64 LibreOffice_project/f7f06a8f319e4b62f9bc5095aa112a65d2f3ac89</meta:generator>
  </office:meta>
</office:document-meta>
</file>