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06400000064B1731E9087B8795B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3" text:outline-level="3">Njoftimi për fituesin</text:h>
      <text:p text:style-name="Horizontal_20_Line"/>
      <text:section text:style-name="Sect1" text:name="card-body card-padding">
        <text:h text:style-name="Heading_20_1" text:outline-level="1">#00000508</text:h>
        <text:h text:style-name="Heading_20_1" text:outline-level="1">BASHKIA TIRANË</text:h>
        <text:p text:style-name="P1"><draw:frame draw:style-name="fr1" draw:name="Image1" text:anchor-type="as-char" svg:width="1.0417in" svg:height="1.0417in" draw:z-index="0"><draw:image xlink:href="Pictures/100002010000006400000064B1731E9087B8795B.png" xlink:type="simple" xlink:show="embed" xlink:actuate="onLoad" loext:mime-type="image/png"/><svg:title>Logo</svg:title></draw:frame></text:p>
        <text:p text:style-name="Text_20_body">NJOFTIM MBI SHPALLJEN E FITUESIT PËR NGRITJE NË DETYRË NË KATEGORINË E MESME DHE TË ULËT DREJTUESE</text:p>
        <text:p text:style-name="Text_20_body">Në zbatim të Nenit 26 të Ligjit 152/2013 “Për Nëpunësin Civil” i ndryshuar, si dhe të Kreut III, të Vendimit Nr. 242, datë 18/03/2015, të Këshillit të Ministrave, Bashkia Tiranë, në përfundim të procedurës së ngritjes në detyrë njofton se kandidati fitues është:</text:p>
        <text:p text:style-name="Text_20_body">1. Klodiana Bici80 pikë</text:p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SimSun" style:font-family-asian="SimSun" style:font-family-generic-asian="system" style:font-pitch-asian="variable" style:font-size-asian="14pt" style:font-weight-asian="bold" style:font-name-complex="Mangal" style:font-family-complex="Mang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in 0.0016in 0.0008in" fo:padding="0in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7-29T11:49:00.191000000</meta:creation-date>
    <dc:date>2020-07-29T11:53:15.879000000</dc:date>
    <meta:editing-duration>PT4M15S</meta:editing-duration>
    <meta:editing-cycles>2</meta:editing-cycles>
    <meta:generator>LibreOffice/6.0.2.1$Windows_X86_64 LibreOffice_project/f7f06a8f319e4b62f9bc5095aa112a65d2f3ac89</meta:generator>
    <meta:document-statistic meta:table-count="0" meta:image-count="1" meta:object-count="0" meta:page-count="1" meta:paragraph-count="7" meta:word-count="70" meta:character-count="427" meta:non-whitespace-character-count="363"/>
  </office:meta>
</office:document-meta>
</file>